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F624AEB361A00FC0.jpg" manifest:media-type="image/jpeg"/>
  <manifest:file-entry manifest:full-path="Pictures/10000000000004B0000006401A10E974A4D03135.jpg" manifest:media-type="image/jpeg"/>
  <manifest:file-entry manifest:full-path="Pictures/100000000000063F000003832A7F6AC5AAA7BD85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34b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a0349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3d009f8" officeooo:paragraph-rsid="03da0349" style:font-name-asian="Arial1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fo:font-size="12pt" fo:font-weight="normal" officeooo:rsid="03d009f8" officeooo:paragraph-rsid="03da034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fo:font-size="12pt" fo:font-weight="normal" officeooo:rsid="030976bf" officeooo:paragraph-rsid="03da0349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fo:font-size="12pt" fo:font-weight="normal" officeooo:rsid="03d009f8" officeooo:paragraph-rsid="03da0349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fo:font-size="12pt" officeooo:rsid="03d009f8" officeooo:paragraph-rsid="03da0349" style:font-size-asian="12pt" style:font-size-complex="12pt"/>
    </style:style>
    <style:style style:name="P13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style:font-name="Liberation Sans" officeooo:rsid="03d608b7" officeooo:paragraph-rsid="03d608b7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officeooo:rsid="03d608b7" officeooo:paragraph-rsid="03da0349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officeooo:rsid="000d545c" officeooo:paragraph-rsid="03da0349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officeooo:rsid="000d545c" officeooo:paragraph-rsid="03e9df81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officeooo:paragraph-rsid="03da0349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officeooo:paragraph-rsid="03da0349"/>
    </style:style>
    <style:style style:name="P1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469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a0349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a0349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f56ca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2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469cm"/>
        </style:tab-stops>
      </style:paragraph-properties>
      <style:text-properties style:font-name="Liberation Sans" fo:font-size="12pt" fo:font-weight="normal" officeooo:rsid="03d009f8" officeooo:paragraph-rsid="03da0349" style:font-size-asian="12pt" style:font-weight-asian="normal" style:font-name-complex="Arial" style:font-size-complex="12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a0349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style:font-name="Liberation Sans"/>
    </style:style>
    <style:style style:name="T2" style:family="text">
      <style:text-properties style:font-name="Liberation Sans" fo:font-weight="normal" style:font-weight-asian="normal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officeooo:rsid="004c346a"/>
    </style:style>
    <style:style style:name="T5" style:family="text">
      <style:text-properties officeooo:rsid="02cbcc64"/>
    </style:style>
    <style:style style:name="T6" style:family="text">
      <style:text-properties officeooo:rsid="03cbb3a8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e9a86c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ed3767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17" style:family="text">
      <style:text-properties fo:font-size="12pt" fo:font-weight="normal" officeooo:rsid="03d009f8" style:font-size-asian="12pt" style:font-weight-asian="normal" style:font-name-complex="Arial" style:font-size-complex="12pt" style:font-weight-complex="normal"/>
    </style:style>
    <style:style style:name="T18" style:family="text">
      <style:text-properties officeooo:rsid="03d608b7"/>
    </style:style>
    <style:style style:name="T19" style:family="text">
      <style:text-properties officeooo:rsid="03da0349"/>
    </style:style>
    <style:style style:name="T20" style:family="text">
      <style:text-properties officeooo:rsid="03db3de2"/>
    </style:style>
    <style:style style:name="T21" style:family="text">
      <style:text-properties officeooo:rsid="03dd0c60"/>
    </style:style>
    <style:style style:name="T22" style:family="text">
      <style:text-properties officeooo:rsid="03de8738"/>
    </style:style>
    <style:style style:name="T23" style:family="text">
      <style:text-properties officeooo:rsid="03debc83"/>
    </style:style>
    <style:style style:name="T24" style:family="text">
      <style:text-properties officeooo:rsid="03e9df81"/>
    </style:style>
    <style:style style:name="T25" style:family="text">
      <style:text-properties officeooo:rsid="03ee846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4">PEDIDO DE PROVIDÊNCIAS</text:span> Nº <text:span text:style-name="T25">1281</text:span>/<text:span text:style-name="T5">202</text:span><text:span text:style-name="T6">6</text:span></text:p>
      <text:p text:style-name="P13">Levantamento de copa de árvore<text:span text:style-name="T21">s</text:span> <text:span text:style-name="T23">em toda a extensão da </text:span><text:span text:style-name="T19">R</text:span>ua <text:span text:style-name="T21">Ot</text:span><text:span text:style-name="T22">í</text:span><text:span text:style-name="T21">l</text:span><text:span text:style-name="T22">i</text:span><text:span text:style-name="T21">a Francisca Ramires</text:span>, no <text:span text:style-name="T19">B</text:span>airro <text:span text:style-name="T23">Santo Afonso</text:span>.</text:p>
      <text:p text:style-name="P20">Solicita-se, após os trâmites regimentais, que seja enviada cópia da presente proposição ao Poder Executivo, para que realize a seguinte providência:</text:p>
      <text:p text:style-name="P21"/>
      <text:p text:style-name="P22">Levantamento de copa de árvores em toda a extensão da Rua Otília Francisca Ramires, no Bairro Santo Afonso.</text:p>
      <text:p text:style-name="P21"/>
      <text:p text:style-name="P16"><text:span text:style-name="T18">Solicita-se o levantamento da copa da</text:span><text:span text:style-name="T24">s</text:span><text:span text:style-name="T18"> árvore</text:span><text:span text:style-name="T24">s</text:span><text:span text:style-name="T18"> localizada</text:span><text:span text:style-name="T24">s</text:span><text:span text:style-name="T18"> na Rua </text:span><text:span text:style-name="T21">Ot</text:span><text:span text:style-name="T22">í</text:span><text:span text:style-name="T21">l</text:span><text:span text:style-name="T22">i</text:span><text:span text:style-name="T21">a Francisca Ramires</text:span><text:span text:style-name="T18">, no </text:span><text:span text:style-name="T19">B</text:span><text:span text:style-name="T18">airro </text:span><text:span text:style-name="T23">Santo Afonso</text:span><text:span text:style-name="T18">, em razão de a vegetação encontrar-se excessivamente baixa, interferindo na circulação segura de pedestres pela calçada e de veículos pela via pública.</text:span></text:p>
      <text:p text:style-name="P15"/>
      <text:p text:style-name="P14">Os galhos baixos dificultam a passagem, comprometem a visibilidade e oferecem risco de acidentes, além de poderem causar danos a veículos e à infraestrutura urbana.</text:p>
      <text:p text:style-name="P17"/>
      <text:p text:style-name="P17">O levantamento da copa visa adequar a árvore ao espaço urbano, promovendo a segurança, a acessibilidade e a mobilidade, sem prejuízo à saúde do vegetal, mantendo suas funções ambientais e paisagísticas.</text:p>
      <text:p text:style-name="P12"/>
      <text:p text:style-name="P12">Em anexo, foto<text:span text:style-name="T25">s</text:span> do local.</text:p>
      <text:p text:style-name="P9"/>
      <text:p text:style-name="P9"/>
      <text:p text:style-name="P17"><text:span text:style-name="T7">Novo Hamburgo, </text:span><text:span text:style-name="T12">1</text:span><text:span text:style-name="T13">6</text:span><text:span text:style-name="T9"> </text:span><text:span text:style-name="T10">de </text:span><text:span text:style-name="T12">abril</text:span><text:span text:style-name="T10"> </text:span><text:span text:style-name="T11">de 202</text:span><text:span text:style-name="T8">6</text:span><text:span text:style-name="T11">.</text:span></text:p>
      <text:p text:style-name="P10"/>
      <text:p text:style-name="P10"/>
      <text:p text:style-name="P10"/>
      <text:p text:style-name="P10"/>
      <text:p text:style-name="P10"/>
      <text:p text:style-name="P18"><text:span text:style-name="T14">Vereador</text:span><text:span text:style-name="T15"> </text:span><text:span text:style-name="T16">Cristiano Colle</text:span><text:span text:style-name="T17">r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7"><text:span text:style-name="T20">Obs.: </text:span>Redação conforme <text:span text:style-name="T25">o </text:span>original <text:span text:style-name="T20">d</text:span>o autor.</text:p>
      <text:p text:style-name="P7">/<text:span text:style-name="T25">AU</text:span></text:p>
      <text:p text:style-name="P8"/>
      <text:p text:style-name="P7"><text:soft-page-break/></text:p>
      <text:p text:style-name="P6"><draw:frame draw:style-name="fr1" draw:name="Figura3" text:anchor-type="char" svg:x="0.676cm" svg:y="1.487cm" svg:width="14.704cm" svg:height="10.312cm" draw:z-index="4"><draw:image xlink:href="Pictures/100000000000063F000003832A7F6AC5AAA7BD85.jpg" xlink:type="simple" xlink:show="embed" xlink:actuate="onLoad" draw:mime-type="image/jpeg"/></draw:frame><draw:frame draw:style-name="fr1" draw:name="Figura2" text:anchor-type="char" svg:x="0.762cm" svg:y="12.421cm" svg:width="7.191cm" svg:height="9.589cm" draw:z-index="3"><draw:image xlink:href="Pictures/10000000000004B0000006401A10E974A4D03135.jpg" xlink:type="simple" xlink:show="embed" xlink:actuate="onLoad" draw:mime-type="image/jpeg"/></draw:frame><draw:frame draw:style-name="fr1" draw:name="Figura1" text:anchor-type="char" svg:x="8.112cm" svg:y="12.421cm" svg:width="7.191cm" svg:height="9.589cm" draw:z-index="2"><draw:image xlink:href="Pictures/10000000000004B000000640F624AEB361A00FC0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style:font-name="Liberation Sans"/>
    </style:style>
    <style:style style:name="MT2" style:family="text">
      <style:text-properties style:font-name="Liberation Sans" fo:font-weight="normal" style:font-weight-asian="normal" style:font-weight-complex="normal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</text:span><text:span text:style-name="MT3">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12-01T11:10:08.115476041</meta:print-date>
    <meta:document-statistic meta:table-count="0" meta:image-count="4" meta:object-count="0" meta:page-count="2" meta:paragraph-count="18" meta:word-count="248" meta:character-count="1549" meta:non-whitespace-character-count="1317"/>
    <meta:user-defined meta:name="Info 1"/>
    <meta:user-defined meta:name="Info 2"/>
    <meta:user-defined meta:name="Info 3"/>
    <meta:user-defined meta:name="Info 4"/>
  </office:meta>
</office:document-meta>
</file>