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2E00000640C2943D0F427FD435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8" style:family="paragraph" style:parent-style-name="Standard">
      <loext:graphic-properties draw:fill-hatch-name="hatch"/>
      <style:paragraph-properties fo:margin-left="0cm" fo:margin-right="0cm" fo:margin-top="1.499cm" fo:margin-bottom="0cm" style:contextual-spacing="false" fo:line-height="100%" fo:text-align="end" style:justify-single-word="false" fo:text-indent="0cm" style:auto-text-indent="false"/>
      <style:text-properties style:font-name="Arial" fo:font-size="12pt" fo:font-weight="normal" officeooo:paragraph-rsid="037a9365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loext:graphic-properties draw:fill-hatch-name="hatch"/>
      <style:paragraph-properties fo:line-height="100%" fo:text-align="justify" style:justify-single-word="false"/>
      <style:text-properties style:font-name="Liberation Sans" fo:font-size="12pt" fo:font-weight="normal" officeooo:rsid="00045301" officeooo:paragraph-rsid="03d5d17b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Text_20_body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page-number="auto" fo:background-color="transparent"/>
      <style:text-properties style:font-name="Liberation Sans" officeooo:rsid="03d5d17b" officeooo:paragraph-rsid="03d5d17b"/>
    </style:style>
    <style:style style:name="P11" style:family="paragraph" style:parent-style-name="Standard" style:master-page-name="Standard">
      <loext:graphic-properties draw:fill-hatch-name="hatch"/>
      <style:paragraph-properties fo:line-height="100%" fo:text-align="center" style:justify-single-word="false" style:page-number="auto" fo:break-before="pag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fo:font-size="12pt" officeooo:rsid="03d443d9" officeooo:paragraph-rsid="03d90798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fo:font-size="12pt" fo:font-weight="normal" officeooo:rsid="03d443d9" officeooo:paragraph-rsid="03d90798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fo:font-size="12pt" fo:font-weight="normal" officeooo:rsid="030976bf" officeooo:paragraph-rsid="03d90798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hatch-name="hatch"/>
      <style:paragraph-properties fo:line-height="100%" fo:text-align="justify" style:justify-single-word="false"/>
      <style:text-properties style:font-name="Liberation Sans" fo:font-size="12pt" fo:font-weight="normal" officeooo:rsid="00045301" officeooo:paragraph-rsid="03d443d9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loext:graphic-properties draw:fill-hatch-name="hatch"/>
      <style:paragraph-properties fo:line-height="100%" fo:text-align="justify" style:justify-single-word="false"/>
      <style:text-properties style:font-name="Liberation Sans" fo:font-size="12pt" fo:font-weight="normal" officeooo:rsid="00045301" officeooo:paragraph-rsid="03d5d17b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officeooo:paragraph-rsid="03d90798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/>
      <style:text-properties style:font-name="Liberation Sans" officeooo:paragraph-rsid="03d90798"/>
    </style:style>
    <style:style style:name="P19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90798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90798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ebd364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07c7de4"/>
    </style:style>
    <style:style style:name="T5" style:family="text">
      <style:text-properties officeooo:rsid="03cbb3a8"/>
    </style:style>
    <style:style style:name="T6" style:family="text">
      <style:text-properties fo:font-size="12pt" fo:font-weight="normal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3cbb3a8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3b93c7f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3e8178b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f04454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14" style:family="text">
      <style:text-properties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35c4c63" style:font-size-asian="12pt" style:font-weight-asian="normal" style:font-name-complex="Arial" style:font-size-complex="12pt" style:font-weight-complex="normal"/>
    </style:style>
    <style:style style:name="T16" style:family="text">
      <style:text-properties fo:font-size="12pt" fo:font-weight="normal" officeooo:rsid="037f0883" style:font-size-asian="12pt" style:font-weight-asian="normal" style:font-name-complex="Arial" style:font-size-complex="12pt" style:font-weight-complex="normal"/>
    </style:style>
    <style:style style:name="T17" style:family="text">
      <style:text-properties officeooo:rsid="03d90798"/>
    </style:style>
    <style:style style:name="T18" style:family="text">
      <style:text-properties officeooo:rsid="03e1ef21"/>
    </style:style>
    <style:style style:name="T19" style:family="text">
      <style:text-properties officeooo:rsid="03d5d17b"/>
    </style:style>
    <style:style style:name="T20" style:family="text">
      <style:text-properties officeooo:rsid="03e9ec4c"/>
    </style:style>
    <style:style style:name="T21" style:family="text">
      <style:text-properties officeooo:rsid="03ebd364"/>
    </style:style>
    <style:style style:name="T22" style:family="text">
      <style:text-properties officeooo:rsid="03f0ad2b"/>
    </style:style>
    <style:style style:name="T23" style:family="text">
      <style:text-properties officeooo:rsid="03f19cc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2">PEDIDO DE PROVIDÊNCIAS</text:span> Nº <text:span text:style-name="T23">1282</text:span>/<text:span text:style-name="T3">202</text:span><text:span text:style-name="T5">6</text:span></text:p>
      <text:p text:style-name="P10">Conserto de infiltração <text:span text:style-name="T20">na entrada de garagem </text:span>na Rua <text:span text:style-name="T20">Marqu</text:span><text:span text:style-name="T22">ê</text:span><text:span text:style-name="T20">s de Sapucaí,</text:span><text:span text:style-name="T18"> </text:span><text:span text:style-name="T20">ao lado do nº 97</text:span>, no <text:span text:style-name="T17">B</text:span>airro <text:span text:style-name="T20">Ideal</text:span>.</text:p>
      <text:p text:style-name="P19">Solicita-se, após os trâmites regimentais, que seja enviada cópia da presente proposição ao Poder Executivo, para que realize a seguinte providência: </text:p>
      <text:p text:style-name="P20"/>
      <text:p text:style-name="P21">Conserto de infiltração na entrada de garagem na Rua Marquês de Sapucaí, ao lado do nº 97, no Bairro Ideal.</text:p>
      <text:p text:style-name="P20"/>
      <text:p text:style-name="P20">A solicitação justifica-se em razão da infiltração no local <text:span text:style-name="T21">ser na entrada de garagem</text:span>, <text:span text:style-name="T21">o </text:span>que tem provocado a deterioração do passeio público, comprometendo sua estrutura e dificultando a circulação segura de pedestres <text:span text:style-name="T21">e veículos</text:span>. </text:p>
      <text:p text:style-name="P20"/>
      <text:p text:style-name="P17">Diante disso, faz-se necessária a intervenção do poder público para a realização dos reparos adequados, a fim de garantir a segurança, a acessibilidade e a adequada conservação do espaço público, proporcionando melhores condições de tráfego aos usuários da via.</text:p>
      <text:p text:style-name="P12"/>
      <text:p text:style-name="P12">Em anexo, foto do local.</text:p>
      <text:p text:style-name="P13"/>
      <text:p text:style-name="P13"/>
      <text:p text:style-name="P17"><text:span text:style-name="T6">Novo Hamburgo, </text:span><text:span text:style-name="T11">1</text:span><text:span text:style-name="T12">6</text:span><text:span text:style-name="T8"> </text:span><text:span text:style-name="T9">de </text:span><text:span text:style-name="T11">abril</text:span><text:span text:style-name="T9"> </text:span><text:span text:style-name="T10">de 202</text:span><text:span text:style-name="T7">6</text:span><text:span text:style-name="T10">.</text:span></text:p>
      <text:p text:style-name="P14"/>
      <text:p text:style-name="P14"/>
      <text:p text:style-name="P14"/>
      <text:p text:style-name="P14"/>
      <text:p text:style-name="P14"/>
      <text:p text:style-name="P18"><text:span text:style-name="T13">Vereador</text:span><text:span text:style-name="T14"> </text:span><text:span text:style-name="T15">Cristiano Colle</text:span><text:span text:style-name="T16">r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9">Obs.: <text:span text:style-name="T4">R</text:span>edação conforme o <text:span text:style-name="T23">o</text:span>riginal do autor</text:p>
      <text:p text:style-name="P9">/<text:span text:style-name="T23">AU</text:span></text:p>
      <text:p text:style-name="P9"/>
      <text:p text:style-name="P9"><text:soft-page-break/></text:p>
      <text:p text:style-name="P9"/>
      <text:p text:style-name="P9"/>
      <text:p text:style-name="P9"><draw:frame draw:style-name="fr1" draw:name="Figura1" text:anchor-type="char" svg:x="1.489cm" svg:y="1.655cm" svg:width="13.321cm" svg:height="16.967cm" draw:z-index="2"><draw:image xlink:href="Pictures/100000000000042E00000640C2943D0F427FD435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12-01T11:10:08.115476041</meta:print-date>
    <meta:document-statistic meta:table-count="0" meta:image-count="2" meta:object-count="0" meta:page-count="2" meta:paragraph-count="17" meta:word-count="231" meta:character-count="1407" meta:non-whitespace-character-count="1189"/>
    <meta:user-defined meta:name="Info 1"/>
    <meta:user-defined meta:name="Info 2"/>
    <meta:user-defined meta:name="Info 3"/>
    <meta:user-defined meta:name="Info 4"/>
  </office:meta>
</office:document-meta>
</file>