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056402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056402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056402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056402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056402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294</text:span><text:span text:style-name="T10">/202</text:span><text:span text:style-name="T13">6</text:span></text:p>
      <text:p text:style-name="P8">Troca de lâmpadas queimadas na Rua Att<text:span text:style-name="T9">i</text:span>lio Forte, em frente aos números 336, 358, 444 e 582, no Bairro Boa Saúde.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9">Troca de lâmpadas queimadas na Rua Attilio Forte, em frente aos números 336, 358, 444 e 582, no Bairro Boa Saúde.</text:p>
      <text:p text:style-name="P9"/>
      <text:p text:style-name="P14"><text:span text:style-name="T11">Este pedido de providências está protocolado sob o </text:span><text:span text:style-name="T12">nº</text:span><text:span text:style-name="T15"> 52037/2026.</text:span></text:p>
      <text:p text:style-name="P9"/>
      <text:p text:style-name="P14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4"><text:span text:style-name="T2">Novo Hamburgo, </text:span><text:span text:style-name="T15">16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10"/>
      <text:p text:style-name="P10"/>
      <text:p text:style-name="P10"/>
      <text:p text:style-name="P10"/>
      <text:p text:style-name="P10"/>
      <text:p text:style-name="P12">Vereador Enio Brizo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 <text:span text:style-name="T9">o</text:span>riginal do autor.</text:p>
      <text:p text:style-name="P1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6:43:33.286972402</dc:date>
    <meta:editing-duration>PT1M46S</meta:editing-duration>
    <meta:editing-cycles>1</meta:editing-cycles>
    <meta:document-statistic meta:table-count="0" meta:image-count="1" meta:object-count="0" meta:page-count="1" meta:paragraph-count="16" meta:word-count="172" meta:character-count="1027" meta:non-whitespace-character-count="869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