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2D0000005007BDC04E5FFE5E815.jpg" manifest:media-type="image/jpeg"/>
  <manifest:file-entry manifest:full-path="Pictures/10000000000002D000000500C904CC9108432CE5.jpg" manifest:media-type="image/jpeg"/>
  <manifest:file-entry manifest:full-path="Pictures/10000000000004B1000006409FEA40066324842A.jpg" manifest:media-type="image/jpeg"/>
  <manifest:file-entry manifest:full-path="Pictures/10000000000003C0000005001A5A58E4B718479B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220463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6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paragraph-rsid="00318466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rsid="002b37ce" officeooo:paragraph-rsid="00318466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9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Liberation Sans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Liberation Sans" fo:font-size="12pt" fo:font-weight="normal" officeooo:paragraph-rsid="00285cb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Liberation Sans" fo:font-size="12pt" fo:font-weight="normal" officeooo:paragraph-rsid="0043faf2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weight="normal" officeooo:paragraph-rsid="003e86a7" style:font-weight-asian="normal" style:font-weight-complex="normal"/>
    </style:style>
    <style:style style:name="P13" style:family="paragraph" style:parent-style-name="Standard_20__28_user_29_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3fa38e" style:font-name-asian="Nimbus Roman No9 L1" style:font-size-asian="12pt" style:font-weight-asian="normal" style:font-name-complex="Nimbus Roman No9 L1" style:font-size-complex="12pt" style:font-weight-complex="normal"/>
    </style:style>
    <style:style style:name="P14" style:family="paragraph" style:parent-style-name="Standard_20__28_user_29_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rsid="001c4fad" officeooo:paragraph-rsid="00413bb0" style:font-size-asian="12pt" style:font-weight-asian="normal" style:font-size-complex="12pt" style:font-weight-complex="normal"/>
    </style:style>
    <style:style style:name="P15" style:family="paragraph" style:parent-style-name="Standard_20__28_user_29_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rsid="0042eef5" officeooo:paragraph-rsid="0042eef5" style:font-size-asian="12pt" style:font-weight-asian="normal" style:font-size-complex="12pt" style:font-weight-complex="normal"/>
    </style:style>
    <style:style style:name="P16" style:family="paragraph" style:parent-style-name="Standard_20__28_user_29_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rsid="001c4fad" officeooo:paragraph-rsid="0040524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 style:parent-style-name="Standard_20__28_user_29_">
      <style:paragraph-properties fo:margin-left="0cm" fo:margin-right="0cm" fo:margin-top="0.3cm" fo:margin-bottom="0cm" style:contextual-spacing="false" fo:text-align="justify" style:justify-single-word="false" fo:text-indent="3cm" style:auto-text-indent="false"/>
      <style:text-properties style:font-name="Liberation Sans" fo:font-size="12pt" fo:font-weight="normal" officeooo:rsid="001c4fad" officeooo:paragraph-rsid="0040524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4e5c8"/>
    </style:style>
    <style:style style:name="T3" style:family="text">
      <style:text-properties officeooo:rsid="00266fe8"/>
    </style:style>
    <style:style style:name="T4" style:family="text">
      <style:text-properties fo:font-size="12pt" officeooo:rsid="001c4fad" style:font-size-asian="12pt" style:font-size-complex="12pt"/>
    </style:style>
    <style:style style:name="T5" style:family="text">
      <style:text-properties fo:font-size="12pt" officeooo:rsid="003e86a7" style:font-size-asian="12pt" style:font-size-complex="12pt"/>
    </style:style>
    <style:style style:name="T6" style:family="text">
      <style:text-properties fo:font-size="12pt" officeooo:rsid="0020473e" style:font-size-asian="12pt" style:font-size-complex="12pt"/>
    </style:style>
    <style:style style:name="T7" style:family="text">
      <style:text-properties fo:font-size="12pt" officeooo:rsid="00296e88" style:font-size-asian="12pt" style:font-size-complex="12pt"/>
    </style:style>
    <style:style style:name="T8" style:family="text">
      <style:text-properties fo:font-size="12pt" officeooo:rsid="003fa38e" style:font-size-asian="12pt" style:font-size-complex="12pt"/>
    </style:style>
    <style:style style:name="T9" style:family="text">
      <style:text-properties fo:font-size="12pt" officeooo:rsid="004269cf" style:font-size-asian="12pt" style:font-size-complex="12pt"/>
    </style:style>
    <style:style style:name="T10" style:family="text">
      <style:text-properties fo:font-size="12pt" officeooo:rsid="0043faf2" style:font-size-asian="12pt" style:font-size-complex="12pt"/>
    </style:style>
    <style:style style:name="T11" style:family="text">
      <style:text-properties officeooo:rsid="003891bd"/>
    </style:style>
    <style:style style:name="T12" style:family="text">
      <style:text-properties officeooo:rsid="0040524f"/>
    </style:style>
    <style:style style:name="T13" style:family="text">
      <style:text-properties officeooo:rsid="0043faf2"/>
    </style:style>
    <style:style style:name="T14" style:family="text">
      <style:text-properties officeooo:rsid="002b37ce" style:font-name-asian="Arial" style:language-asian="pt" style:country-asian="BR" style:font-name-complex="Arial"/>
    </style:style>
    <style:style style:name="T15" style:family="text">
      <style:text-properties officeooo:rsid="0040524f" style:font-name-asian="Arial" style:language-asian="pt" style:country-asian="BR" style:font-name-complex="Ari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º <text:span text:style-name="T13">1297</text:span>/20<text:span text:style-name="T12">26</text:span><text:span text:style-name="T11"> </text:span></text:p>
      <text:p text:style-name="P12"><text:span text:style-name="T4">L</text:span><text:span text:style-name="T5">impeza, </text:span><text:span text:style-name="T10">p</text:span><text:span text:style-name="T5">oda </text:span><text:span text:style-name="T10">de árvores e r</text:span><text:span text:style-name="T5">etirada de galhos </text:span><text:span text:style-name="T9">da</text:span><text:span text:style-name="T7"> </text:span><text:span text:style-name="T8">R</text:span><text:span text:style-name="T5">ua Paes Leme, em frente ao nº 455, no </text:span><text:span text:style-name="T8">B</text:span><text:span text:style-name="T5">airro Vila Nova.</text:span></text:p>
      <text:p text:style-name="P13">Solicita-se, após os trâmites regimentais, que seja enviada cópia da presente proposição ao Poder Executivo, para que realize as seguintes providências: </text:p>
      <text:p text:style-name="P14"/>
      <text:p text:style-name="P14">Limpeza, poda de árvores e retirada de galhos da Rua Paes Leme, em frente ao nº 455, no Bairro Vila Nova.</text:p>
      <text:p text:style-name="P14"/>
      <text:p text:style-name="P14">Solicitam-se providências quanto ao acúmulo de galhos e troncos depositados em via pública (ou área que deveria ser rua), atualmente tomada pela vegetação, dificultando a identificação e a circulação no local.</text:p>
      <text:p text:style-name="P14"/>
      <text:p text:style-name="P14">Ressalta-se que já foram abertos diversos protocolos anteriormente para o recolhimento dos materiais, sendo eles: 84323/2024, 90385/2024, 114375/2024 e 12208/2025. No entanto, todos foram encerrados sob a justificativa de decurso de tempo, sem que o problema tenha sido efetivamente solucionado. A situação persiste, com grande quantidade de resíduos acumulados, gerando transtornos à comunidade e possíveis riscos à segurança.</text:p>
      <text:p text:style-name="P14"/>
      <text:p text:style-name="P14">Além disso, destaca-se a dificuldade de iluminação pública no local devido ao acúmulo de árvores, o que torna mais grave a situação no período noturno, aumentando a sensação de insegurança. </text:p>
      <text:p text:style-name="P15"/>
      <text:p text:style-name="P15">Fotos anexadas.</text:p>
      <text:p text:style-name="P15"/>
      <text:p text:style-name="P15"/>
      <text:p text:style-name="P16">Novo Hamburgo, <text:span text:style-name="T12">16</text:span> de <text:span text:style-name="T12">abril</text:span> de 20<text:span text:style-name="T12">26</text:span>.</text:p>
      <text:p text:style-name="P7"><text:span text:style-name="T14"/></text:p>
      <text:p text:style-name="P7"><text:span text:style-name="T14">Vereador </text:span><text:span text:style-name="T15">Felipe Kuhn Braun</text:span></text:p>
      <text:p text:style-name="P8"/>
      <text:p text:style-name="P17"/>
      <text:p text:style-name="P9"/>
      <text:p text:style-name="P9"/>
      <text:p text:style-name="P10"/>
      <text:p text:style-name="P11">Obs.: Redação conforme <text:span text:style-name="T13">o </text:span>original d<text:span text:style-name="T13">o </text:span>autor.</text:p>
      <text:p text:style-name="P11">/<text:span text:style-name="T13">MST</text:span></text:p>
      <text:p text:style-name="P10"/>
      <text:p text:style-name="P10"><text:soft-page-break/></text:p>
      <text:p text:style-name="P10"><draw:frame draw:style-name="fr1" draw:name="Figura1" text:anchor-type="char" svg:x="0.392cm" svg:y="0.229cm" svg:width="7.23cm" svg:height="9.412cm" draw:z-index="2"><draw:image xlink:href="Pictures/10000000000003C0000005001A5A58E4B718479B.jpg" xlink:type="simple" xlink:show="embed" xlink:actuate="onLoad" draw:mime-type="image/jpeg"/></draw:frame><draw:frame draw:style-name="fr1" draw:name="Figura2" text:anchor-type="char" svg:x="8.162cm" svg:y="0.229cm" svg:width="8.001cm" svg:height="9.394cm" draw:z-index="3"><draw:image xlink:href="Pictures/10000000000002D000000500C904CC9108432CE5.jpg" xlink:type="simple" xlink:show="embed" xlink:actuate="onLoad" draw:mime-type="image/jpeg"/></draw:frame></text:p>
      <text:p text:style-name="P10"/>
      <text:p text:style-name="P10"/>
      <text:p text:style-name="P10"/>
      <text:p text:style-name="P10"/>
      <text:p text:style-name="P10"/>
      <text:p text:style-name="P10"/>
      <text:p text:style-name="P10"><draw:frame draw:style-name="fr1" draw:name="Figura3" text:anchor-type="char" svg:x="0.429cm" svg:y="7.05cm" svg:width="7.241cm" svg:height="9.645cm" draw:z-index="4"><draw:image xlink:href="Pictures/10000000000004B1000006409FEA40066324842A.jpg" xlink:type="simple" xlink:show="embed" xlink:actuate="onLoad" draw:mime-type="image/jpeg"/></draw:frame></text:p>
      <text:p text:style-name="P10"/>
      <text:p text:style-name="P10"><draw:frame draw:style-name="fr1" draw:name="Figura4" text:anchor-type="char" svg:x="8.352cm" svg:y="6.105cm" svg:width="7.675cm" svg:height="11.342cm" draw:z-index="5"><draw:image xlink:href="Pictures/10000000000002D0000005007BDC04E5FFE5E815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language-asian="zh" style:country-asian="CN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220463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79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6T17:00:09.523756021</dc:date>
    <meta:print-date>2019-02-25T11:21:04.288000000</meta:print-date>
    <dc:language>pt-BR</dc:language>
    <meta:editing-cycles>79</meta:editing-cycles>
    <meta:editing-duration>PT5H19M22S</meta:editing-duration>
    <meta:document-statistic meta:table-count="0" meta:image-count="5" meta:object-count="0" meta:page-count="2" meta:paragraph-count="18" meta:word-count="276" meta:character-count="1736" meta:non-whitespace-character-count="1473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AppData/Local/Microsoft/Windows/usr/lib/openoffice/share/template/pt-BR/CMNH/timbre-doc-vazio.odt" meta:date="2010-09-01T14:48:09"/>
  </office:meta>
</office:document-meta>
</file>