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3115c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bold" officeooo:rsid="000e65ad" officeooo:paragraph-rsid="0190a92b" style:font-name-asian="Arial" style:font-size-asian="12pt" style:font-weight-asian="bold" style:font-name-complex="Arial" style:font-size-complex="12pt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190a92b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paragraph-rsid="0190a92b" style:font-name-asian="Arial" style:font-size-asian="12pt" style:font-weight-asian="normal" style:font-name-complex="Ari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rsid="000e65ad" officeooo:paragraph-rsid="0190a92b" style:font-name-asian="Ari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187b931" officeooo:paragraph-rsid="0190a92b" style:font-name-asian="Ari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19575b2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19dc169"/>
    </style:style>
    <style:style style:name="P1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115c" style:font-size-asian="6pt" style:font-size-complex="6pt"/>
    </style:style>
    <style:style style:name="P1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paragraph-rsid="0190a92b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bold" officeooo:rsid="000e65ad" officeooo:paragraph-rsid="0190a92b" style:font-name-asian="Arial" style:font-size-asian="12pt" style:font-weight-asian="bold" style:font-name-complex="Arial" style:font-size-complex="12pt" style:font-weight-complex="bold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190a92b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19dc169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19a65f7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170479" officeooo:paragraph-rsid="019f945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1bbc73"/>
    </style:style>
    <style:style style:name="T4" style:family="text">
      <style:text-properties fo:font-variant="normal" fo:text-transform="none" fo:color="#000000" loext:opacity="100%" fo:letter-spacing="normal" fo:language="pt" fo:country="BR" fo:font-style="normal" officeooo:rsid="00170479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fo:font-variant="normal" fo:text-transform="none" fo:color="#000000" loext:opacity="100%" fo:letter-spacing="normal" fo:language="pt" fo:country="BR" fo:font-style="normal" officeooo:rsid="019f9457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fo:font-variant="normal" fo:text-transform="none" fo:color="#000000" loext:opacity="100%" fo:letter-spacing="normal" fo:language="pt" fo:country="BR" fo:font-style="normal" officeooo:rsid="01a129bb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officeooo:rsid="0190a92b"/>
    </style:style>
    <style:style style:name="T8" style:family="text">
      <style:text-properties officeooo:rsid="019575b2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190dacb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1a1cf7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1bbc73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19f9457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1a129bb" style:font-size-asian="12pt" style:font-weight-asian="normal" style:font-size-complex="12pt" style:font-weight-complex="normal"/>
    </style:style>
    <style:style style:name="T15" style:family="text">
      <style:text-properties officeooo:rsid="019dc169"/>
    </style:style>
    <style:style style:name="T16" style:family="text">
      <style:text-properties officeooo:rsid="019f9457"/>
    </style:style>
    <style:style style:name="T17" style:family="text">
      <style:text-properties officeooo:rsid="01a129bb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7">INDICAÇÃO</text:span> Nº <text:span text:style-name="T17">138</text:span>/20<text:span text:style-name="T3">2</text:span><text:span text:style-name="T16">6</text:span></text:p>
      <text:p text:style-name="P10"><text:span text:style-name="T10">E</text:span><text:span text:style-name="T4">studo de viabilidade para a instalação de pontos de iluminação pública em toda a extensão do Beco México, localizado entre a Rua México, </text:span><text:span text:style-name="T5">n</text:span><text:span text:style-name="T6">º</text:span><text:span text:style-name="T4"> 899, e a Rua Eldorado, </text:span><text:span text:style-name="T5">no Bairro </text:span><text:span text:style-name="T4">Santo Afonso.</text:span></text:p>
      <text:p text:style-name="P17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19"/>
      <text:p text:style-name="P20">Estudo de viabilidade para a instalação de pontos de iluminação pública em toda a extensão do Beco México, localizado entre a Rua México, nº 899, e a Rua Eldorado, no Bairro Santo Afonso.</text:p>
      <text:p text:style-name="P11"/>
      <text:p text:style-name="P11"><text:span text:style-name="T16">T</text:span>rata-se de uma área com grande circulação de pedestres, incluindo trabalhadores, crianças e demais moradores, o que exige melhores condições de visibilidade e segurança para deslocamento.</text:p>
      <text:p text:style-name="P11"/>
      <text:p text:style-name="P11">Assim, solicita-se a realização de avaliação técnica e a possibilidade de inclusão dessa melhoria no planejamento municipal, a fim de proporcionar à população um local mais iluminado, acessível e seguro.</text:p>
      <text:p text:style-name="P11"/>
      <text:p text:style-name="P11"/>
      <text:p text:style-name="P11"><text:span text:style-name="T9">Novo Hamburgo, </text:span><text:span text:style-name="T13">17</text:span><text:span text:style-name="T11"> de </text:span><text:span text:style-name="T14">a</text:span><text:span text:style-name="T13">bril</text:span><text:span text:style-name="T9"> de 20</text:span><text:span text:style-name="T12">2</text:span><text:span text:style-name="T13">6</text:span><text:span text:style-name="T9">.</text:span></text:p>
      <text:p text:style-name="P11"/>
      <text:p text:style-name="P11"/>
      <text:p text:style-name="P11"/>
      <text:p text:style-name="P11"/>
      <text:p text:style-name="P11"/>
      <text:p text:style-name="P6">Vereador <text:span text:style-name="T8">Joelson de Araújo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5"/>
      <text:p text:style-name="P5"/>
      <text:p text:style-name="P9">Obs.: Redação conforme o original do autor.</text:p>
      <text:p text:style-name="P9">/<text:span text:style-name="T1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3115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115c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2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10-18T16:42:46.890054259</meta:print-date>
    <meta:document-statistic meta:table-count="0" meta:image-count="1" meta:object-count="0" meta:page-count="1" meta:paragraph-count="16" meta:word-count="233" meta:character-count="1434" meta:non-whitespace-character-count="1215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smb://aio11/tmp/mozilla_alvaro-santos0/PP%202016/PP%202016/PP%202016/PP%202016/Pedidos%20de%20Providencias%20-%202015/Pedidos%20de%20Providencia/Pedidos%20de%20Providencia/.broffice.org/3/user/template/modelo-2012.ott" meta:date="2014-03-06T13:16:53"/>
  </office:meta>
</office:document-meta>
</file>