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Text_20_body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rsid="001e3749" style:font-size-asian="12pt" style:font-weight-asian="normal" style:font-size-complex="12pt" style:font-weight-complex="normal"/>
    </style:style>
    <style:style style:name="P7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fo:font-size="12pt" fo:font-weight="normal" officeooo:rsid="002c4e35" officeooo:paragraph-rsid="001e3749" style:font-size-asian="12pt" style:font-weight-asian="normal" style:font-size-complex="12pt" style:font-weight-complex="normal"/>
    </style:style>
    <style:style style:name="P9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/>
      <style:text-properties style:font-name="Liberation Sans" fo:font-size="12pt" fo:font-weight="normal" officeooo:paragraph-rsid="000894bb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paragraph-rsid="000d545c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/>
      <style:text-properties style:font-name="Liberation Sans" fo:font-size="12pt" fo:font-weight="normal" officeooo:paragraph-rsid="000d545c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rsid="001e3749" officeooo:paragraph-rsid="00242177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/>
      <style:text-properties style:font-name="Liberation Sans" fo:font-size="12pt" fo:font-weight="normal" officeooo:paragraph-rsid="000d545c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5" style:family="paragraph" style:parent-style-name="Standard">
      <style:paragraph-properties fo:text-align="justify" style:justify-single-word="false"/>
      <style:text-properties style:font-name="Liberation Sans" fo:font-size="12pt" fo:letter-spacing="-0.007cm" fo:font-weight="normal" officeooo:rsid="008b26b4" officeooo:paragraph-rsid="00246841" style:font-name-asian="Arial1" style:font-size-asian="12pt" style:font-weight-asian="normal" style:font-name-complex="Arial1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02bd52c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d545c"/>
    </style:style>
    <style:style style:name="T3" style:family="text">
      <style:text-properties officeooo:rsid="00143b47"/>
    </style:style>
    <style:style style:name="T4" style:family="text">
      <style:text-properties officeooo:rsid="00242177"/>
    </style:style>
    <style:style style:name="T5" style:family="text">
      <style:text-properties officeooo:rsid="0030bdb5"/>
    </style:style>
    <style:style style:name="T6" style:family="text">
      <style:text-properties officeooo:rsid="00246841"/>
    </style:style>
    <style:style style:name="T7" style:family="text">
      <style:text-properties officeooo:rsid="0024f819"/>
    </style:style>
    <style:style style:name="T8" style:family="text">
      <style:text-properties officeooo:rsid="0028e50b"/>
    </style:style>
    <style:style style:name="T9" style:family="text">
      <style:text-properties fo:font-size="12pt" fo:font-weight="normal" officeooo:rsid="0024f819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2c4e35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246841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28e50b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1e3749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242177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2b11ad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2b203c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02bd52c" style:font-size-asian="12pt" style:font-weight-asian="normal" style:font-size-complex="12pt" style:font-weight-complex="normal"/>
    </style:style>
    <style:style style:name="T18" style:family="text">
      <style:text-properties fo:font-size="12pt" fo:font-style="italic" fo:font-weight="normal" officeooo:rsid="00246841" style:font-size-asian="12pt" style:font-style-asian="italic" style:font-weight-asian="normal" style:font-size-complex="12pt" style:font-style-complex="italic" style:font-weight-complex="normal"/>
    </style:style>
    <style:style style:name="T19" style:family="text">
      <style:text-properties fo:font-size="12pt" fo:font-style="italic" fo:font-weight="normal" officeooo:rsid="002bd52c" style:font-size-asian="12pt" style:font-style-asian="italic" style:font-weight-asian="normal" style:font-size-complex="12pt" style:font-style-complex="italic" style:font-weight-complex="normal"/>
    </style:style>
    <style:style style:name="T20" style:family="text">
      <style:text-properties officeooo:rsid="002b11ad"/>
    </style:style>
    <style:style style:name="T21" style:family="text">
      <style:text-properties officeooo:rsid="002b203c"/>
    </style:style>
    <style:style style:name="T22" style:family="text">
      <style:text-properties officeooo:rsid="002bd52c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º <text:span text:style-name="T22">1317</text:span>/20<text:span text:style-name="T6">2</text:span><text:span text:style-name="T8">6</text:span></text:p>
      <text:p text:style-name="P8"><text:span text:style-name="T7">C</text:span>apina e roçada, com urgência, <text:span text:style-name="T20">n</text:span>a <text:span text:style-name="T22">R</text:span><text:span text:style-name="T8">ua </text:span><text:span text:style-name="T21">Tupi, esquina com a </text:span><text:span text:style-name="T22">R</text:span><text:span text:style-name="T21">ua Boa Saúde</text:span><text:span text:style-name="T20">, </text:span><text:span text:style-name="T22">no </text:span><text:span text:style-name="T21">Bairro Rio Branco.</text:span></text:p>
      <text:p text:style-name="P9"><text:span text:style-name="T2">Solicita-se</text:span>, após os trâmites regimentais, <text:span text:style-name="T2">que seja enviada </text:span>cópia da presente proposição ao <text:span text:style-name="T2">Poder Executivo</text:span>, para que <text:span text:style-name="T2">realize as seguintes providências:</text:span></text:p>
      <text:p text:style-name="P16"><text:span text:style-name="T12"/></text:p>
      <text:p text:style-name="P16"><text:span text:style-name="T12">Capina e roçada, com urgência, na Rua Tupi, esquina com a Rua Boa Saúde, no Bairro Rio Branco.</text:span></text:p>
      <text:p text:style-name="P16"><text:span text:style-name="T12"/></text:p>
      <text:p text:style-name="P16"><text:span text:style-name="T17">O</text:span><text:span text:style-name="T13"> mato está bastante alto </text:span><text:span text:style-name="T17">n</text:span><text:span text:style-name="T15">este trecho da</text:span><text:span text:style-name="T11"> </text:span><text:span text:style-name="T17">r</text:span><text:span text:style-name="T11">ua</text:span><text:span text:style-name="T13">, deixando os moradores inseguros e com medo, </text:span><text:span text:style-name="T14">tanto </text:span><text:span text:style-name="T17">por conta da</text:span><text:span text:style-name="T14"> </text:span><text:span text:style-name="T11">proliferação de mosquitos, principalmente o </text:span><text:span text:style-name="T18">Aedes </text:span><text:span text:style-name="T19">a</text:span><text:span text:style-name="T18">egypti</text:span><text:span text:style-name="T11">, transmissor da dengue, </text:span><text:span text:style-name="T14">quanto </text:span><text:span text:style-name="T17">pelos</text:span><text:span text:style-name="T14"> acidentes, </text:span><text:span text:style-name="T15">pois</text:span><text:span text:style-name="T14"> </text:span><text:span text:style-name="T16">a vegetação já está prejudicando a visão dos motoristas que transitam pelo local.</text:span></text:p>
      <text:p text:style-name="P6"/>
      <text:p text:style-name="P12"/>
      <text:p text:style-name="P10">Novo Hamburgo, <text:span text:style-name="T21">17 </text:span><text:span text:style-name="T4">de </text:span><text:span text:style-name="T21">abril</text:span> de 20<text:span text:style-name="T6">2</text:span><text:span text:style-name="T8">6</text:span>.</text:p>
      <text:p text:style-name="P11"/>
      <text:p text:style-name="P11"/>
      <text:p text:style-name="P11"/>
      <text:p text:style-name="P13">Vereador <text:span text:style-name="T3">Nor Boeno</text:span></text:p>
      <text:p text:style-name="P14"/>
      <text:p text:style-name="P14"/>
      <text:p text:style-name="P14"/>
      <text:p text:style-name="P14"/>
      <text:p text:style-name="P14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Obs.: Redação conforme <text:span text:style-name="T22">o</text:span> original d<text:span text:style-name="T5">o</text:span> autor.</text:p>
      <text:p text:style-name="P15">/<text:span text:style-name="T22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2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document-statistic meta:table-count="0" meta:image-count="1" meta:object-count="0" meta:page-count="1" meta:paragraph-count="15" meta:word-count="195" meta:character-count="1165" meta:non-whitespace-character-count="983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