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219d5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347c3d" officeooo:paragraph-rsid="00347c3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officeooo:paragraph-rsid="00101f71" style:font-weight-asian="bold" style:font-weight-complex="bold"/>
    </style:style>
    <style:style style:name="P10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paragraph-rsid="0029b771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36fe09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size="12pt" fo:font-weight="normal" officeooo:rsid="0013c1a9" officeooo:paragraph-rsid="00110443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size="12pt" fo:font-weight="normal" officeooo:rsid="001b46e2" officeooo:paragraph-rsid="0035fecc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Liberation Sans" fo:font-size="12pt" fo:font-weight="normal" officeooo:rsid="00147188" officeooo:paragraph-rsid="00101f71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19d52" officeooo:paragraph-rsid="00051f2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15e03f" officeooo:paragraph-rsid="00101f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15e03f" officeooo:paragraph-rsid="00101f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193288" officeooo:paragraph-rsid="00101f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" style:family="text">
      <style:text-properties style:use-window-font-color="true" loext:opacity="0%" fo:font-size="12pt" fo:language="pt" fo:country="BR" officeooo:rsid="002e612a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loext:opacity="0%" fo:font-size="12pt" fo:language="pt" fo:country="BR" officeooo:rsid="003401a9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5" style:family="text">
      <style:text-properties style:use-window-font-color="true" loext:opacity="0%" fo:font-size="12pt" fo:language="pt" fo:country="BR" officeooo:rsid="0036fe09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style:use-window-font-color="true" loext:opacity="0%" fo:font-size="12pt" fo:language="pt" fo:country="BR" officeooo:rsid="0037b611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7" style:family="text">
      <style:text-properties officeooo:rsid="0012210c"/>
    </style:style>
    <style:style style:name="T8" style:family="text">
      <style:text-properties officeooo:rsid="001d47de"/>
    </style:style>
    <style:style style:name="T9" style:family="text">
      <style:text-properties officeooo:rsid="0029b771"/>
    </style:style>
    <style:style style:name="T10" style:family="text">
      <style:text-properties officeooo:rsid="002d7a45"/>
    </style:style>
    <style:style style:name="T11" style:family="text">
      <style:text-properties officeooo:rsid="002f87b5"/>
    </style:style>
    <style:style style:name="T12" style:family="text">
      <style:text-properties fo:font-variant="normal" fo:text-transform="none" fo:color="#000000" loext:opacity="100%" style:text-outline="false" style:text-line-through-style="none" style:text-line-through-type="none" fo:letter-spacing="normal" fo:language="pt" fo:country="BR" fo:font-style="normal" fo:text-shadow="none" style:text-underline-style="none" officeooo:rsid="00233a89" style:font-name-asian="Times New Roman" style:language-asian="pt" style:country-asian="BR" style:font-style-asian="normal" style:font-name-complex="Times New Roman" style:language-complex="pt" style:country-complex="BR" style:font-style-complex="normal" style:text-emphasize="none" style:text-overline-style="none" style:text-overline-color="font-color"/>
    </style:style>
    <style:style style:name="T13" style:family="text">
      <style:text-properties officeooo:rsid="0035fecc"/>
    </style:style>
    <style:style style:name="T14" style:family="text">
      <style:text-properties officeooo:rsid="0036fe09"/>
    </style:style>
    <style:style style:name="T15" style:family="text">
      <style:text-properties fo:color="#000000" loext:opacity="100%" officeooo:rsid="003ca975"/>
    </style:style>
    <style:style style:name="T16" style:family="text">
      <style:text-properties officeooo:rsid="0028ca6c"/>
    </style:style>
    <style:style style:name="T17" style:family="text">
      <style:text-properties officeooo:rsid="0038e06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2">REQUERIMENTO Nº </text:span><text:span text:style-name="T6">584</text:span><text:span text:style-name="T2">/20</text:span><text:span text:style-name="T5">26</text:span></text:p>
      <text:p text:style-name="P10"><text:span text:style-name="T7">I</text:span>nformações <text:span text:style-name="T9">sobre </text:span><text:span text:style-name="T13">a construção de gabiões</text:span><text:span text:style-name="T9"> </text:span><text:span text:style-name="T13">no </text:span><text:span text:style-name="T17">A</text:span><text:span text:style-name="T13">rroio Pampa</text:span><text:span text:style-name="T9">, entre as Ruas </text:span><text:span text:style-name="T13">Ícaro</text:span><text:span text:style-name="T9"> e </text:span><text:span text:style-name="T13">Odon Cavalcanti, </text:span><text:span text:style-name="T17">no </text:span><text:span text:style-name="T13">Bairro Canudos</text:span><text:span text:style-name="T9">.</text:span></text:p>
      <text:p text:style-name="P11"><text:span text:style-name="T7">Requer-se</text:span>, após os trâmites regimentais, <text:span text:style-name="T7">que seja </text:span>envia<text:span text:style-name="T7">da</text:span> cópia da presente proposição <text:span text:style-name="T15">ao Poder Executivo</text:span><text:span text:style-name="T16"> </text:span>para que <text:span text:style-name="T7">informe</text:span>:</text:p>
      <text:p text:style-name="P12"/>
      <text:p text:style-name="P13"><text:span text:style-name="T8">1</text:span> – <text:span text:style-name="T11">E</text:span><text:span text:style-name="T13">xiste algum estudo e ou projeto</text:span><text:span text:style-name="T11"> para </text:span><text:span text:style-name="T13">a construção de gabiões</text:span><text:span text:style-name="T9"> </text:span><text:span text:style-name="T13">no arroio Pampa</text:span><text:span text:style-name="T9">, entre as Ruas </text:span><text:span text:style-name="T13">Ícaro</text:span><text:span text:style-name="T9"> e </text:span><text:span text:style-name="T13">Odon Cavalcanti</text:span><text:span text:style-name="T12">?</text:span></text:p>
      <text:p text:style-name="P13"><text:span text:style-name="T12"/></text:p>
      <text:p text:style-name="P16">Novo Hamburgo, <text:span text:style-name="T14">17</text:span><text:span text:style-name="T10"> de </text:span><text:span text:style-name="T14">abril</text:span><text:span text:style-name="T10"> </text:span>de 20<text:span text:style-name="T14">26</text:span>.</text:p>
      <text:p text:style-name="P18"/>
      <text:p text:style-name="P18"/>
      <text:p text:style-name="P17"/>
      <text:p text:style-name="P17">Vereador <text:span text:style-name="T11">Nor boeno</text:span></text:p>
      <text:p text:style-name="P14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/>
      <text:p text:style-name="P8"/>
      <text:p text:style-name="P8">Obs.: Redação conforme o original do autor.</text:p>
      <text:p text:style-name="P8">/<text:span text:style-name="T17">EL</text:span></text:p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7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8-07-19T08:56:21.88191245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4" meta:word-count="148" meta:character-count="871" meta:non-whitespace-character-count="73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