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3800000546D6336875390829DC.png" manifest:media-type="image/png"/>
  <manifest:file-entry manifest:full-path="Pictures/100000000000043800000546F108AF90120019A0.png" manifest:media-type="image/png"/>
  <manifest:file-entry manifest:full-path="Pictures/10000000000004380000054631584E47B4835782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line-height="100%" fo:text-align="justify" style:justify-single-word="false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background-color="transparent"/>
      <style:text-properties officeooo:paragraph-rsid="0006082c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orphans="2" fo:widows="2" fo:text-indent="3cm" style:auto-text-indent="false" fo:background-color="transparent"/>
      <style:text-properties officeooo:paragraph-rsid="0006082c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orphans="0" fo:widows="0" fo:text-indent="0cm" style:auto-text-indent="false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10" style:family="paragraph" style:parent-style-name="Standard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1"/>
      <style:text-properties style:font-name="Arial" fo:font-weight="bold" style:font-name-asian="Arial1" style:font-weight-asian="bold" style:font-name-complex="Arial1" style:font-weight-complex="bold"/>
    </style:style>
    <style:style style:name="P11" style:family="paragraph" style:parent-style-name="Standard">
      <loext:graphic-properties draw:fill-gradient-name="gradient" draw:fill-hatch-name="hatch"/>
      <style:paragraph-properties fo:margin-left="8.1cm" fo:margin-right="0cm" fo:margin-top="0cm" fo:margin-bottom="0cm" style:contextual-spacing="true" fo:line-height="100%" fo:text-align="justify" style:justify-single-word="false" fo:orphans="0" fo:widows="0" fo:text-indent="0cm" style:auto-text-indent="false"/>
      <style:text-properties style:font-name="Arial" fo:font-weight="bold" style:font-name-asian="Arial1" style:font-weight-asian="bold" style:font-name-complex="Arial1" style:font-weight-complex="bold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orphans="0" fo:widows="0" fo:text-indent="0cm" style:auto-text-indent="false" style:page-number="auto" fo:background-color="transparent"/>
      <style:text-properties style:font-name="Arial" fo:font-weight="bold" style:font-name-asian="Arial1" style:font-weight-asian="bold" style:font-name-complex="Arial1" style:font-weight-complex="bold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style:page-number="auto" fo:background-color="transparent"/>
      <style:text-properties style:font-name="Arial" officeooo:paragraph-rsid="0006082c" style:font-name-asian="Arial1" style:font-name-complex="Arial1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background-color="transparent"/>
      <style:text-properties style:font-name="Arial" officeooo:paragraph-rsid="0006082c" style:font-name-asian="Arial1" style:font-name-complex="Arial1"/>
    </style:style>
    <style:style style:name="P15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fo:color="#00000a" loext:opacity="100%" style:font-name="Arial" style:font-name-asian="Arial1" style:font-name-complex="Arial1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officeooo:rsid="0006082c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style:font-name-asian="Arial1" style:font-name-complex="Arial1"/>
    </style:style>
    <style:style style:name="T4" style:family="text">
      <style:text-properties style:font-name="Arial" officeooo:rsid="0006082c" style:font-name-asian="Arial1" style:font-name-complex="Arial1"/>
    </style:style>
    <style:style style:name="T5" style:family="text">
      <style:text-properties officeooo:rsid="0006082c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weight="normal" officeooo:rsid="0006082c" style:font-weight-asian="normal" style:font-weight-complex="normal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INDICAÇÃO Nº <text:span text:style-name="T5">139/</text:span>2026</text:p>
      <text:p text:style-name="P11"><text:span text:style-name="T6"/></text:p>
      <text:p text:style-name="P11"><text:span text:style-name="T6"/></text:p>
      <text:p text:style-name="P12"><text:span text:style-name="T6">Sugestão ao Executivo para a criação de ponto de embarque e desembarque destinado a veículos de aplicativos de transporte na Avenida Pedro Adams Filho.</text:span></text:p>
      <text:p text:style-name="P11"><text:span text:style-name="T6"/></text:p>
      <text:p text:style-name="P11"><text:span text:style-name="T6"/></text:p>
      <text:p text:style-name="P13">Solicita-se, após os trâmites regimentais, que seja enviada cópia da presente proposição ao Poder Executivo, para que realize as seguintes providências:</text:p>
      <text:p text:style-name="P14"/>
      <text:p text:style-name="P14">Sugestão ao Executivo para que, por meio dos setores técnicos competentes, realize estudo de viabilidade para a implantação e regularização de ponto oficial de embarque e desembarque destinado a veículos de aplicativos de transporte (como Uber, 99 e similares) na Avenida Pedro Adams Filho, no trecho compreendido entre a esquina com a Rua Joaquim Nabuco e a esquina com a Rua Lima e Silva, abrangendo toda a extensão de recuo existente ao longo da via, nas proximidades do nº 5495, em frente ao estabelecimento comercial Pompéia.</text:p>
      <text:p text:style-name="P14"/>
      <text:p text:style-name="P14">A presente indicação tem como objetivo a regularização de um ponto que já se encontra amplamente utilizado por motoristas de aplicativos de transporte e usuários desses serviços, que têm o local como referência consolidada para embarque e desembarque de passageiros. Trata-se, portanto, de uma situação de uso recorrente e espontâneo, porém ainda sem regulamentação e sinalização oficial pelo Poder Público.</text:p>
      <text:p text:style-name="P14"/>
      <text:p text:style-name="P14">Sugere-se, ainda, que seja avaliada a adequação do recuo existente ao longo de toda a quadra, com a devida sinalização horizontal e vertical, incluindo demarcação de área específica para embarque e desembarque de veículos de aplicativos de transporte, bem como instalação de placas indicativas que formalizem sua finalidade.</text:p>
      <text:p text:style-name="P14"/>
      <text:p text:style-name="P14">A medida contribui para a organização do fluxo viário, reduzindo paradas irregulares, melhorando a mobilidade urbana e ampliando a segurança de pedestres, motoristas e usuários de aplicativos de transporte, especialmente em área de intensa circulação comercial.</text:p>
      <text:p text:style-name="P14"/>
      <text:p text:style-name="P5"><text:span text:style-name="T3">Dessa forma, a presente indicação busca regularizar e formalizar um ponto já consolidado de embarque e desembarque de aplicativos de transporte, promovendo organização, segurança e eficiência no trânsito do </text:span><text:span text:style-name="T4">m</text:span><text:span text:style-name="T3">unicípio.</text:span></text:p>
      <text:p text:style-name="P5"><text:span text:style-name="T1"/></text:p>
      <text:p text:style-name="P5"><text:span text:style-name="T2">N</text:span><text:span text:style-name="T1">ovo Hamburgo, </text:span><text:span text:style-name="T2">17</text:span><text:span text:style-name="T3"> de abril </text:span><text:span text:style-name="T1">de 202</text:span><text:span text:style-name="T3">6.</text:span></text:p>
      <text:p text:style-name="P5"><text:span text:style-name="T1"/></text:p>
      <text:p text:style-name="P5"><text:span text:style-name="T1"/></text:p>
      <text:p text:style-name="P6"><text:span text:style-name="T1">Vereadora Professora Luciana Martins</text:span></text:p>
      <text:p text:style-name="P7"/>
      <text:p text:style-name="P15">Obs.: Redação conforme o original da autora.</text:p>
      <text:p text:style-name="P15">/<text:span text:style-name="T5">AU</text:span></text:p>
      <text:p text:style-name="P2"><text:soft-page-break/><draw:frame draw:style-name="fr1" draw:name="image3.png" text:anchor-type="as-char" svg:width="15.984cm" svg:height="19.967cm" draw:z-index="4"><draw:image xlink:href="Pictures/10000000000004380000054631584E47B4835782.png" xlink:type="simple" xlink:show="embed" xlink:actuate="onLoad" draw:mime-type="image/png"/></draw:frame><text:soft-page-break/><draw:frame draw:style-name="fr2" draw:name="image4.png" text:anchor-type="as-char" svg:y="-21.154cm" svg:width="15.984cm" svg:height="19.967cm" draw:z-index="5"><draw:image xlink:href="Pictures/100000000000043800000546F108AF90120019A0.png" xlink:type="simple" xlink:show="embed" xlink:actuate="onLoad" draw:mime-type="image/png"/></draw:frame><text:soft-page-break/><draw:frame draw:style-name="fr1" draw:name="image2.png" text:anchor-type="as-char" svg:width="15.984cm" svg:height="19.967cm" draw:z-index="6"><draw:image xlink:href="Pictures/100000000000043800000546D6336875390829DC.png" xlink:type="simple" xlink:show="embed" xlink:actuate="onLoad" draw:mime-type="image/png"/></draw:frame>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106cm" fo:margin-bottom="0.10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7pt" fo:font-style="normal" style:text-underline-style="none" fo:font-weight="bold" style:font-name-asian="Liberation Serif1" style:font-family-asian="'Liberation Serif'" style:font-family-generic-asian="system" style:font-pitch-asian="variable" style:font-size-asian="7pt" style:font-style-asian="normal" style:font-weight-asian="bold" style:font-name-complex="Liberation Serif1" style:font-family-complex="'Liberation Serif'" style:font-family-generic-complex="system" style:font-pitch-complex="variable" style:font-size-complex="7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2cm" fo:margin-right="2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3cm" fo:margin-left="0cm" fo:margin-right="0cm" fo:margin-bottom="3.129cm" fo:background-color="transparent" style:dynamic-spacing="true" draw:fill="non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3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cycles>4</meta:editing-cycles>
    <meta:editing-duration>PT7M27S</meta:editing-duration>
    <dc:date>2026-04-17T13:50:02.372415773</dc:date>
    <meta:document-statistic meta:table-count="0" meta:image-count="4" meta:object-count="0" meta:page-count="4" meta:paragraph-count="19" meta:word-count="392" meta:character-count="2525" meta:non-whitespace-character-count="2149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