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137e50" style:font-size-asian="8pt" style:font-size-complex="8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8" style:family="paragraph" style:parent-style-name="Standard" style:master-page-name="">
      <style:paragraph-properties fo:text-align="center" style:justify-single-word="false" style:page-number="auto" fo:break-before="page"/>
      <style:text-properties style:font-name="Liberation Sans" officeooo:paragraph-rsid="002a95ef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1bec55" officeooo:paragraph-rsid="003a87a4"/>
    </style:style>
    <style:style style:name="P1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0d5ef17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d5ef17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officeooo:paragraph-rsid="003a87a4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rsid="003a87a4" officeooo:paragraph-rsid="00d5ef17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rsid="00d0b215" officeooo:paragraph-rsid="00db91ec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d5ef17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rsid="001bec55" officeooo:paragraph-rsid="00d5ef17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fo:font-size="12pt" fo:font-weight="normal" officeooo:rsid="001bec55" officeooo:paragraph-rsid="00d5ef17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439e19" officeooo:paragraph-rsid="003a87a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1d0c8f" officeooo:paragraph-rsid="003a87a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rsid="001b5641" officeooo:paragraph-rsid="00db91ec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3a87a4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1d1254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d0b215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32adf8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1af591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3da91d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832ad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db91ec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dbc913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439e1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0206926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6" style:family="text">
      <style:text-properties fo:font-size="12pt" fo:font-weight="normal" officeooo:rsid="0035e6c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7" style:family="text">
      <style:text-properties fo:font-size="12pt" fo:font-weight="normal" officeooo:rsid="001d0c8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8" style:family="text">
      <style:text-properties fo:font-size="12pt" fo:font-weight="normal" officeooo:rsid="00db91e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9" style:family="text">
      <style:text-properties fo:font-size="12pt" fo:font-weight="bold" officeooo:rsid="001b5641" style:font-size-asian="12pt" style:font-weight-asian="bold" style:font-size-complex="12pt" style:font-weight-complex="bold"/>
    </style:style>
    <style:style style:name="T20" style:family="text">
      <style:text-properties fo:font-size="12pt" fo:font-weight="bold" officeooo:rsid="001af591" style:font-size-asian="12pt" style:font-weight-asian="bold" style:font-size-complex="12pt" style:font-weight-complex="bold"/>
    </style:style>
    <style:style style:name="T21" style:family="text">
      <style:text-properties fo:font-size="12pt" fo:font-weight="bold" officeooo:rsid="001caf8e" style:font-size-asian="12pt" style:font-weight-asian="bold" style:font-size-complex="12pt" style:font-weight-complex="bold"/>
    </style:style>
    <style:style style:name="T22" style:family="text">
      <style:text-properties fo:font-size="12pt" fo:font-weight="bold" officeooo:rsid="002200b3" style:font-size-asian="12pt" style:font-weight-asian="bold" style:font-size-complex="12pt" style:font-weight-complex="bold"/>
    </style:style>
    <style:style style:name="T23" style:family="text">
      <style:text-properties fo:font-size="12pt" fo:font-weight="bold" officeooo:rsid="00d5ef17" style:font-size-asian="12pt" style:font-weight-asian="bold" style:font-size-complex="12pt" style:font-weight-complex="bold"/>
    </style:style>
    <style:style style:name="T24" style:family="text">
      <style:text-properties fo:font-size="12pt" fo:font-weight="bold" officeooo:rsid="00d832ad" style:font-size-asian="12pt" style:font-weight-asian="bold" style:font-size-complex="12pt" style:font-weight-complex="bold"/>
    </style:style>
    <style:style style:name="T25" style:family="text">
      <style:text-properties fo:font-size="12pt" fo:font-weight="bold" officeooo:rsid="00db91ec" style:font-size-asian="12pt" style:font-weight-asian="bold" style:font-size-complex="12pt" style:font-weight-complex="bold"/>
    </style:style>
    <style:style style:name="T26" style:family="text">
      <style:text-properties officeooo:rsid="003a87a4"/>
    </style:style>
    <style:style style:name="T27" style:family="text">
      <style:text-properties officeooo:rsid="001ed9f1"/>
    </style:style>
    <style:style style:name="T28" style:family="text">
      <style:text-properties officeooo:rsid="001d1254"/>
    </style:style>
    <style:style style:name="T29" style:family="text">
      <style:text-properties officeooo:rsid="001d0c8f"/>
    </style:style>
    <style:style style:name="T30" style:family="text">
      <style:text-properties officeooo:rsid="00d0b215"/>
    </style:style>
    <style:style style:name="T31" style:family="text">
      <style:text-properties officeooo:rsid="00d832ad"/>
    </style:style>
    <style:style style:name="T32" style:family="text">
      <style:text-properties officeooo:rsid="00db91e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9">PEDIDO DE PR</text:span><text:span text:style-name="T20">OVIDÊNCI</text:span><text:span text:style-name="T21">A</text:span><text:span text:style-name="T22">S </text:span><text:span text:style-name="T23">Nº </text:span><text:span text:style-name="T25">1347</text:span><text:span text:style-name="T23">/202</text:span><text:span text:style-name="T24">6</text:span></text:p>
      <text:p text:style-name="P9"><text:span text:style-name="T26">L</text:span><text:span text:style-name="T27">impeza </text:span><text:span text:style-name="T30">e desentupimento </text:span><text:span text:style-name="T28">d</text:span><text:span text:style-name="T27">a boca de lobo </text:span><text:span text:style-name="T29">na </text:span>Rua <text:span text:style-name="T32">d</text:span><text:span text:style-name="T31">o Cedro</text:span><text:span text:style-name="T30">, esquina </text:span><text:span text:style-name="T31">com a Rua </text:span><text:span text:style-name="T32">d</text:span><text:span text:style-name="T31">a Figueira, </text:span><text:span text:style-name="T32">no </text:span><text:span text:style-name="T31">Bairro Ideal.</text:span></text:p>
      <text:p text:style-name="P10"><text:span text:style-name="T8">S</text:span><text:span text:style-name="T2">olicit</text:span><text:span text:style-name="T9">a-se,</text:span><text:span text:style-name="T10"> </text:span><text:span text:style-name="T2">após os trâmites regimentais, </text:span><text:span text:style-name="T8">que seja enviada </text:span><text:span text:style-name="T2">cópia da presente proposição a</text:span><text:span text:style-name="T8">o Poder Executivo,</text:span><text:span text:style-name="T2"> para </text:span><text:span text:style-name="T9">que </text:span><text:span text:style-name="T8">tome as </text:span><text:span text:style-name="T9">seguinte</text:span><text:span text:style-name="T6">s </text:span><text:span text:style-name="T8">providência</text:span><text:span text:style-name="T5">s:</text:span></text:p>
      <text:p text:style-name="P13"/>
      <text:p text:style-name="P14">Limpeza e desentupimento da boca de lobo na Rua do Cedro, esquina com a Rua da Figueira, no Bairro Ideal.</text:p>
      <text:p text:style-name="P14"/>
      <text:p text:style-name="P20">Contamos com a sua colaboração para que as providências sejam tomadas com urgência.</text:p>
      <text:p text:style-name="P15"/>
      <text:p text:style-name="P15"/>
      <text:p text:style-name="P11"><text:span text:style-name="T2">Novo Hamburgo, </text:span><text:span text:style-name="T13">20</text:span><text:span text:style-name="T7"> de </text:span><text:span text:style-name="T11">abril</text:span><text:span text:style-name="T5"> </text:span><text:span text:style-name="T3">de 20</text:span><text:span text:style-name="T4">2</text:span><text:span text:style-name="T12">6</text:span><text:span text:style-name="T2">.</text:span></text:p>
      <text:p text:style-name="P16"/>
      <text:p text:style-name="P16"/>
      <text:p text:style-name="P16"/>
      <text:p text:style-name="P16"/>
      <text:p text:style-name="P16"/>
      <text:p text:style-name="P17">Vereador <text:span text:style-name="T31">Ricardo Ritter - Ica</text:span>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2"><text:span text:style-name="T14">Obs</text:span><text:span text:style-name="T15">.</text:span><text:span text:style-name="T14">: </text:span><text:span text:style-name="T16">R</text:span><text:span text:style-name="T14">edação conforme </text:span><text:span text:style-name="T18">o </text:span><text:span text:style-name="T14">original do </text:span><text:span text:style-name="T17">autor.</text:span></text:p>
      <text:p text:style-name="P19">/<text:span text:style-name="T3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0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T23H2M17S</meta:editing-duration>
    <meta:editing-cycles>195</meta:editing-cycles>
    <meta:generator>LibreOffice/7.4.7.2$Linux_X86_64 LibreOffice_project/40$Build-2</meta:generator>
    <dc:date>2026-04-20T13:23:00.638465048</dc:date>
    <meta:document-statistic meta:table-count="0" meta:image-count="1" meta:object-count="0" meta:page-count="1" meta:paragraph-count="14" meta:word-count="167" meta:character-count="975" meta:non-whitespace-character-count="821"/>
  </office:meta>
</office:document-meta>
</file>