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2D000000500C17FB44DB4440FF6.jpg" manifest:media-type="image/jpeg"/>
  <manifest:file-entry manifest:full-path="Pictures/10000000000003830000063FD4A9F80F763490FB.jpg" manifest:media-type="image/jpe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3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4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5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6" style:family="paragraph" style:parent-style-name="Standard" style:master-page-name="Standard">
      <style:paragraph-properties fo:text-align="center" style:justify-single-word="false" style:page-number="auto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7" style:family="paragraph" style:parent-style-name="Standard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/>
      <style:text-properties style:font-name="Liberation Sans" fo:font-size="12pt" fo:font-weight="normal" officeooo:rsid="003fe230" officeooo:paragraph-rsid="003fe230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size="12pt" fo:font-weight="normal" officeooo:paragraph-rsid="00426b3f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paragraph-rsid="00426b3f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/>
      <style:text-properties style:font-name="Liberation Sans" fo:font-size="12pt" fo:font-weight="normal" officeooo:paragraph-rsid="00426b3f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/>
      <style:text-properties style:font-name="Liberation Sans" fo:font-size="12pt" fo:font-weight="normal" officeooo:paragraph-rsid="00426b3f" style:font-size-asian="12pt" style:font-weight-asian="normal" style:font-size-complex="12pt" style:font-weight-complex="normal"/>
    </style:style>
    <style:style style:name="P12" style:family="paragraph" style:parent-style-name="Standard" style:master-page-name="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/>
      <style:text-properties fo:color="#000000" loext:opacity="100%" style:font-name="Liberation Sans" fo:font-size="12pt" fo:font-weight="normal" officeooo:rsid="003fe230" officeooo:paragraph-rsid="00426b3f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fo:color="#000000" loext:opacity="100%" style:font-name="Liberation Sans" fo:font-size="12pt" fo:font-weight="normal" officeooo:rsid="003fe230" officeooo:paragraph-rsid="00426b3f" style:font-name-asian="Nimbus Roman" style:font-size-asian="12pt" style:font-weight-asian="normal" style:font-name-complex="Nimbus Roman" style:font-size-complex="12pt" style:font-weight-complex="normal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fo:color="#000000" loext:opacity="100%" style:font-name="Liberation Sans" fo:font-size="12pt" officeooo:rsid="00195e96" officeooo:paragraph-rsid="003676e4" style:font-size-asian="12pt" style:font-size-complex="12pt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fo:color="#000000" loext:opacity="100%" style:font-name="Liberation Sans" officeooo:rsid="003fe230" officeooo:paragraph-rsid="00426b3f"/>
    </style:style>
    <style:style style:name="P1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fo:color="#000000" loext:opacity="100%" style:font-name="Liberation Sans" officeooo:rsid="003fe230" officeooo:paragraph-rsid="004507f1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2f8bd6"/>
    </style:style>
    <style:style style:name="T3" style:family="text">
      <style:text-properties fo:color="#000000" loext:opacity="100%"/>
    </style:style>
    <style:style style:name="T4" style:family="text">
      <style:text-properties fo:color="#000000" loext:opacity="100%" officeooo:rsid="004507f1"/>
    </style:style>
    <style:style style:name="T5" style:family="text">
      <style:text-properties fo:color="#000000" loext:opacity="100%" officeooo:rsid="0048740a"/>
    </style:style>
    <style:style style:name="T6" style:family="text">
      <style:text-properties officeooo:rsid="003bc308"/>
    </style:style>
    <style:style style:name="T7" style:family="text">
      <style:text-properties officeooo:rsid="00426b3f"/>
    </style:style>
    <style:style style:name="T8" style:family="text">
      <style:text-properties fo:font-size="12pt" fo:font-weight="normal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4507f1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426b3f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45c510" style:font-size-asian="12pt" style:font-weight-asian="normal" style:font-size-complex="12pt" style:font-weight-complex="normal"/>
    </style:style>
    <style:style style:name="T12" style:family="text">
      <style:text-properties officeooo:rsid="004507f1"/>
    </style:style>
    <style:style style:name="T13" style:family="text">
      <style:text-properties officeooo:rsid="0045c510"/>
    </style:style>
    <style:style style:name="T14" style:family="text">
      <style:text-properties officeooo:rsid="0048740a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PEDIDO DE PROVIDÊNCIAS Nº <text:span text:style-name="T14">1338/</text:span>20<text:span text:style-name="T2">2</text:span><text:span text:style-name="T6">6</text:span></text:p>
      <text:p text:style-name="P7">Limpeza e hidrojateamento da tubulação de drenagem/esgoto, bem como verificação e manutenção do sistema de escoamento pluvial, <text:span text:style-name="T12">em toda a extensão</text:span> <text:span text:style-name="T14">d</text:span>a Rua <text:span text:style-name="T12">Boa Vista,</text:span> n<text:span text:style-name="T7">º </text:span><text:span text:style-name="T12">33</text:span>, <text:span text:style-name="T7">no </text:span>Bairro <text:span text:style-name="T13">Santo Afonso</text:span>.</text:p>
      <text:p text:style-name="P12">Solicita-se, após os trâmites regimentais, que seja encaminhada cópia da presente proposição ao poder Executivo, para que adote as seguintes providências:</text:p>
      <text:p text:style-name="P15"/>
      <text:p text:style-name="P16"><text:span text:style-name="T8">Limpeza e hidrojateamento da tubulação de drenagem/esgoto, bem como verificação e manutenção do sistema de escoamento pluvial, em toda a extensão da Rua Boa Vista, nº 33, no Bairro Santo Afonso.</text:span></text:p>
      <text:p text:style-name="P15"/>
      <text:p text:style-name="P13">A presente solicitação se faz necessária em razão da enchente ocorrida no ano de 2024, uma vez que não foi realizada nenhuma manutenção desde então.</text:p>
      <text:p text:style-name="P14"/>
      <text:p text:style-name="P14"/>
      <text:p text:style-name="P8"><text:span text:style-name="T3">Novo Hamburgo, </text:span><text:span text:style-name="T4">20</text:span><text:span text:style-name="T3"> de </text:span><text:span text:style-name="T5">a</text:span><text:span text:style-name="T4">bril</text:span><text:span text:style-name="T3"> de 2026.</text:span></text:p>
      <text:p text:style-name="P8"/>
      <text:p text:style-name="P8"/>
      <text:p text:style-name="P8"/>
      <text:p text:style-name="P10">Vereador Ico Heming</text:p>
      <text:p text:style-name="P10"/>
      <text:p text:style-name="P11"><draw:frame draw:style-name="fr1" draw:name="Figura2" text:anchor-type="char" svg:x="0.767cm" svg:y="0.09cm" svg:width="7.013cm" svg:height="6.486cm" draw:z-index="1"><draw:image xlink:href="Pictures/10000000000003830000063FD4A9F80F763490FB.jpg" xlink:type="simple" xlink:show="embed" xlink:actuate="onLoad" draw:mime-type="image/jpeg"/></draw:frame><draw:frame draw:style-name="fr1" draw:name="Figura3" text:anchor-type="char" svg:x="8.087cm" svg:y="0.111cm" svg:width="7.811cm" svg:height="6.428cm" draw:z-index="2"><draw:image xlink:href="Pictures/10000000000002D000000500C17FB44DB4440FF6.jpg" xlink:type="simple" xlink:show="embed" xlink:actuate="onLoad" draw:mime-type="image/jpeg"/></draw:frame></text:p>
      <text:p text:style-name="P11"/>
      <text:p text:style-name="P10"/>
      <text:p text:style-name="P10"/>
      <text:p text:style-name="P10"/>
      <text:p text:style-name="P9">Obs.: Redação conforme o original do autor.</text:p>
      <text:p text:style-name="P9">/<text:span text:style-name="T7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2.669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155cm" svg:height="1.429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15-02-19T16:39:46</meta:print-date>
    <meta:document-statistic meta:table-count="0" meta:image-count="3" meta:object-count="0" meta:page-count="1" meta:paragraph-count="15" meta:word-count="199" meta:character-count="1213" meta:non-whitespace-character-count="1027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../tmp/.broffice.org/3/user/template/modelo-2012.ott" meta:date="2014-03-06T13:16:53"/>
  </office:meta>
</office:document-meta>
</file>