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160bfe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style:font-name="Arial" officeooo:rsid="00160bfe" style:font-name-asian="Arial1" style:font-name-complex="Arial1"/>
    </style:style>
    <style:style style:name="T9" style:family="text">
      <style:text-properties officeooo:rsid="00160bfe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weight="bold" style:font-name-asian="Arial1" style:font-weight-asian="bold" style:font-name-complex="Arial1" style:font-weight-complex="bold"/>
    </style:style>
    <style:style style:name="T13" style:family="text">
      <style:text-properties fo:font-weight="bold" officeooo:rsid="00160bfe" style:font-name-asian="Arial1" style:font-weight-asian="bold" style:font-name-complex="Arial1" style:font-weight-complex="bold"/>
    </style:style>
    <style:style style:name="T14" style:family="text">
      <style:text-properties style:font-name-asian="Arial1" style:font-name-complex="Arial1"/>
    </style:style>
    <style:style style:name="T15" style:family="text">
      <style:text-properties officeooo:rsid="00160bfe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2"> </text:span><text:span text:style-name="T13">1353</text:span><text:span text:style-name="T10">/202</text:span><text:span text:style-name="T12">6</text:span></text:p>
      <text:p text:style-name="P8">Recolhimento de resíduos na <text:span text:style-name="T9">R</text:span>ua Júpiter, em frente ao n<text:span text:style-name="T9">º </text:span>79, no <text:span text:style-name="T9">B</text:span>airro Boa Saúde.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9">Recolhimento de resíduos na Rua Júpiter, em frente ao nº 79, no Bairro Boa Saúde.</text:p>
      <text:p text:style-name="P9"/>
      <text:p text:style-name="P14"><text:span text:style-name="T11">Este pedido de providências está protocolado sob o</text:span><text:span text:style-name="T14"> </text:span><text:span text:style-name="T15">nº</text:span><text:span text:style-name="T14"> 56351/2026.</text:span></text:p>
      <text:p text:style-name="P9"/>
      <text:p text:style-name="P14"><text:span text:style-name="T2">Certos d</text:span><text:span text:style-name="T14">o compromisso com</text:span><text:span text:style-name="T2"> a nossa cidade, subscrevemo-nos.</text:span></text:p>
      <text:p text:style-name="P9"/>
      <text:p text:style-name="P9"/>
      <text:p text:style-name="P14"><text:span text:style-name="T2">Novo Hamburgo, </text:span><text:span text:style-name="T14">20</text:span><text:span text:style-name="T2"> de </text:span><text:span text:style-name="T14">abril </text:span><text:span text:style-name="T2">de 202</text:span><text:span text:style-name="T14">6</text:span><text:span text:style-name="T2">.</text:span></text:p>
      <text:p text:style-name="P10"/>
      <text:p text:style-name="P10"/>
      <text:p text:style-name="P10"/>
      <text:p text:style-name="P10"/>
      <text:p text:style-name="P10"/>
      <text:p text:style-name="P12">Vereador Enio Brizo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<text:span text:style-name="T9">o </text:span>original do autor.</text:p>
      <text:p text:style-name="P1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0T14:49:18.828716889</dc:date>
    <meta:editing-duration>PT1M28S</meta:editing-duration>
    <meta:editing-cycles>1</meta:editing-cycles>
    <meta:document-statistic meta:table-count="0" meta:image-count="1" meta:object-count="0" meta:page-count="1" meta:paragraph-count="16" meta:word-count="160" meta:character-count="963" meta:non-whitespace-character-count="81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