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dbf78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dbf78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dbf78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1dbf78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1dbf78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358</text:span><text:span text:style-name="T10">/202</text:span><text:span text:style-name="T13">6</text:span></text:p>
      <text:p text:style-name="P8">Troca de lâmpada queimada na <text:span text:style-name="T9">R</text:span>ua Barão de Gravataí, em frente aos números 466 e 476, no <text:span text:style-name="T9">B</text:span>airro Primavera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9">Troca de lâmpada queimada na Rua Barão de Gravataí, em frente aos números 466 e 476, no Bairro Primavera.</text:p>
      <text:p text:style-name="P9"/>
      <text:p text:style-name="P13"><text:span text:style-name="T11">Este pedido de providências está protocolado sob o </text:span><text:span text:style-name="T12">nº</text:span><text:span text:style-name="T15"> 55938/2026.</text:span></text:p>
      <text:p text:style-name="P9"/>
      <text:p text:style-name="P13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5">20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 <text:span text:style-name="T9">o</text:span>riginal do autor.</text:p>
      <text:p text:style-name="P12">/<text:span text:style-name="T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98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0T14:52:28.061303541</dc:date>
    <meta:editing-duration>PT1M2S</meta:editing-duration>
    <meta:editing-cycles>1</meta:editing-cycles>
    <meta:document-statistic meta:table-count="0" meta:image-count="1" meta:object-count="0" meta:page-count="1" meta:paragraph-count="16" meta:word-count="168" meta:character-count="1010" meta:non-whitespace-character-count="856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