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8" style:family="paragraph" style:parent-style-name="Standard" style:master-page-name="">
      <style:paragraph-properties fo:text-align="center" style:justify-single-word="false" style:page-number="auto" fo:break-before="page"/>
      <style:text-properties style:font-name="Liberation Sans" officeooo:paragraph-rsid="013c160b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weight="normal" officeooo:paragraph-rsid="016ef8b4" style:font-weight-asian="normal" style:font-weight-complex="normal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2a95ef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14274f6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fo:font-size="12pt" fo:font-weight="normal" officeooo:rsid="0024aa9d" officeooo:paragraph-rsid="01748e98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officeooo:paragraph-rsid="014274f6" style:font-size-asian="12pt" style:font-size-complex="12pt"/>
    </style:style>
    <style:style style:name="P14" style:family="paragraph" style:parent-style-name="Standard">
      <style:text-properties style:font-name="Liberation Sans" fo:font-size="12pt" style:font-size-asian="12pt" style:font-size-complex="12pt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40ff69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70a0e0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70a0e0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b5641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font-weight="normal" officeooo:rsid="0034995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font-weight="normal" officeooo:rsid="016c459f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font-weight="normal" officeooo:rsid="0171ef14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72eac0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16dc945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1471ddc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14274f6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1bec55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1748e98" style:font-size-asian="12pt" style:font-weight-asian="normal" style:font-size-complex="12pt" style:font-weight-complex="normal"/>
    </style:style>
    <style:style style:name="T16" style:family="text">
      <style:text-properties fo:font-size="12pt" fo:font-weight="bold" officeooo:rsid="001b564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7" style:family="text">
      <style:text-properties fo:font-size="12pt" fo:font-weight="bold" officeooo:rsid="001af59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8" style:family="text">
      <style:text-properties fo:font-size="12pt" fo:font-weight="bold" officeooo:rsid="001caf8e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9" style:family="text">
      <style:text-properties fo:font-size="12pt" fo:font-weight="bold" officeooo:rsid="002200b3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0" style:family="text">
      <style:text-properties fo:font-size="12pt" fo:font-weight="bold" officeooo:rsid="016c459f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1" style:family="text">
      <style:text-properties fo:font-size="12pt" fo:font-weight="bold" officeooo:rsid="01768e1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2" style:family="text">
      <style:text-properties fo:font-size="12pt" officeooo:rsid="0035a890" style:font-size-asian="12pt" style:font-size-complex="12pt"/>
    </style:style>
    <style:style style:name="T23" style:family="text">
      <style:text-properties fo:font-size="12pt" officeooo:rsid="00288035" style:font-size-asian="12pt" style:font-size-complex="12pt"/>
    </style:style>
    <style:style style:name="T24" style:family="text">
      <style:text-properties fo:font-size="12pt" officeooo:rsid="002b8b76" style:font-size-asian="12pt" style:font-size-complex="12pt"/>
    </style:style>
    <style:style style:name="T25" style:family="text">
      <style:text-properties fo:font-size="12pt" officeooo:rsid="017196d2" style:font-size-asian="12pt" style:font-size-complex="12pt"/>
    </style:style>
    <style:style style:name="T26" style:family="text">
      <style:text-properties fo:font-size="12pt" officeooo:rsid="017321cd" style:font-size-asian="12pt" style:font-size-complex="12pt"/>
    </style:style>
    <style:style style:name="T27" style:family="text">
      <style:text-properties fo:font-size="12pt" officeooo:rsid="01737be0" style:font-size-asian="12pt" style:font-size-complex="12pt"/>
    </style:style>
    <style:style style:name="T28" style:family="text">
      <style:text-properties fo:font-size="12pt" officeooo:rsid="01748e98" style:font-size-asian="12pt" style:font-size-complex="12pt"/>
    </style:style>
    <style:style style:name="T29" style:family="text">
      <style:text-properties fo:font-size="12pt" officeooo:rsid="01768e11" style:font-size-asian="12pt" style:font-size-complex="12pt"/>
    </style:style>
    <style:style style:name="T30" style:family="text">
      <style:text-properties officeooo:rsid="0032adf8"/>
    </style:style>
    <style:style style:name="T31" style:family="text">
      <style:text-properties officeooo:rsid="001af591"/>
    </style:style>
    <style:style style:name="T32" style:family="text">
      <style:text-properties officeooo:rsid="003da91d"/>
    </style:style>
    <style:style style:name="T33" style:family="text">
      <style:text-properties officeooo:rsid="002a95ef"/>
    </style:style>
    <style:style style:name="T34" style:family="text">
      <style:text-properties officeooo:rsid="0170a0e0"/>
    </style:style>
    <style:style style:name="T35" style:family="text">
      <style:text-properties officeooo:rsid="017196d2"/>
    </style:style>
    <style:style style:name="T36" style:family="text">
      <style:text-properties officeooo:rsid="0035a890"/>
    </style:style>
    <style:style style:name="T37" style:family="text">
      <style:text-properties officeooo:rsid="00288035"/>
    </style:style>
    <style:style style:name="T38" style:family="text">
      <style:text-properties officeooo:rsid="002b8b76"/>
    </style:style>
    <style:style style:name="T39" style:family="text">
      <style:text-properties officeooo:rsid="017321cd"/>
    </style:style>
    <style:style style:name="T40" style:family="text">
      <style:text-properties officeooo:rsid="01737be0"/>
    </style:style>
    <style:style style:name="T41" style:family="text">
      <style:text-properties officeooo:rsid="01748e9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6">PEDIDO DE PR</text:span><text:span text:style-name="T17">OVIDÊNCI</text:span><text:span text:style-name="T18">A</text:span><text:span text:style-name="T19">S </text:span><text:span text:style-name="T20">Nº </text:span><text:span text:style-name="T21">1359</text:span><text:span text:style-name="T20">/2026</text:span><text:span text:style-name="T6"/></text:p>
      <text:p text:style-name="P9"><text:span text:style-name="T22">C</text:span><text:span text:style-name="T23">onserto de </text:span><text:span text:style-name="T24">infiltração </text:span><text:span text:style-name="T27">no</text:span><text:span text:style-name="T26"> passeio público</text:span><text:span text:style-name="T24"> </text:span><text:span text:style-name="T22">d</text:span><text:span text:style-name="T23">a </text:span><text:span text:style-name="T25">Rua Vereador Carlos Emílio Ko</text:span><text:span text:style-name="T29">l</text:span><text:span text:style-name="T25">ling, </text:span><text:span text:style-name="T28">em frente ao n</text:span><text:span text:style-name="T29">º</text:span><text:span text:style-name="T28"> 142, esquina com a Rua Pedro Américo, no Bairro São Jorge.</text:span><text:span text:style-name="T6"/></text:p>
      <text:p text:style-name="P10"><text:span text:style-name="T30">S</text:span>olicit<text:span text:style-name="T31">a-se,</text:span><text:span text:style-name="T32"> </text:span>após os trâmites regimentais, <text:span text:style-name="T30">que seja enviada </text:span>cópia da presente proposição a<text:span text:style-name="T30">o Poder Executivo,</text:span> para <text:span text:style-name="T31">que </text:span><text:span text:style-name="T34">realize</text:span><text:span text:style-name="T30"> as </text:span><text:span text:style-name="T31">seguinte</text:span><text:span text:style-name="T33">s </text:span><text:span text:style-name="T30">providência</text:span><text:span text:style-name="T33">s:</text:span><text:span text:style-name="T6"/></text:p>
      <text:p text:style-name="P15"/>
      <text:p text:style-name="P12">Conserto de infiltração no passeio público da Rua Vereador Carlos Emílio Kolling, em frente ao nº 142, esquina com a Rua Pedro Américo, no Bairro São Jorge.</text:p>
      <text:p text:style-name="P16"/>
      <text:p text:style-name="P16"/>
      <text:p text:style-name="P16"><text:span text:style-name="T7">Novo Hamburg</text:span><text:span text:style-name="T8">o, </text:span><text:span text:style-name="T15">20</text:span><text:span text:style-name="T10"> de </text:span><text:span text:style-name="T15">abril</text:span><text:span text:style-name="T10"> </text:span><text:span text:style-name="T11">de 20</text:span><text:span text:style-name="T12">2</text:span><text:span text:style-name="T13">6</text:span><text:span text:style-name="T7">.</text:span></text:p>
      <text:p text:style-name="P16"/>
      <text:p text:style-name="P16"/>
      <text:p text:style-name="P16"/>
      <text:p text:style-name="P16"/>
      <text:p text:style-name="P16"/>
      <text:p text:style-name="P17"><text:span text:style-name="T14">Vereador </text:span><text:span text:style-name="T9">Joelson de Araújo</text:span></text:p>
      <text:p text:style-name="P11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pan text:style-name="T2">Obs.: Redação conforme </text:span><text:span text:style-name="T5">o </text:span><text:span text:style-name="T2">origina</text:span><text:span text:style-name="T3">l </text:span><text:span text:style-name="T4">do </text:span><text:span text:style-name="T3">autor.</text:span><text:span text:style-name="T6"/></text:p>
      <text:p text:style-name="P14">/<text:span text:style-name="T4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8.035cm" svg:y="-0.24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1DT18H15M25S</meta:editing-duration>
    <meta:editing-cycles>346</meta:editing-cycles>
    <meta:generator>LibreOffice/7.4.7.2$Linux_X86_64 LibreOffice_project/40$Build-2</meta:generator>
    <dc:date>2026-04-20T14:54:31.341732757</dc:date>
    <meta:print-date>2026-02-10T16:24:24.136798594</meta:print-date>
    <meta:document-statistic meta:table-count="0" meta:image-count="1" meta:object-count="0" meta:page-count="1" meta:paragraph-count="13" meta:word-count="167" meta:character-count="994" meta:non-whitespace-character-count="839"/>
  </office:meta>
</office:document-meta>
</file>