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Liberation Sans" fo:font-size="12pt" fo:font-weight="normal" officeooo:paragraph-rsid="000894bb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0894bb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rsid="003306ca" officeooo:paragraph-rsid="0040b8eb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rsid="003306ca" officeooo:paragraph-rsid="003a97e9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403932" style:font-name-asian="Arial1" style:font-size-asian="12pt" style:font-weight-asian="normal" style:font-name-complex="Arial1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paragraph-rsid="003da2a7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40b8eb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3a97e9"/>
    </style:style>
    <style:style style:name="T4" style:family="text">
      <style:text-properties officeooo:rsid="00403932"/>
    </style:style>
    <style:style style:name="T5" style:family="text">
      <style:text-properties officeooo:rsid="0040b8eb"/>
    </style:style>
    <style:style style:name="T6" style:family="text">
      <style:text-properties fo:font-size="12pt" fo:font-weight="normal" officeooo:rsid="003306ca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3da2a7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403932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3c7b8f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40b8eb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4236b2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44fcce" style:font-size-asian="12pt" style:font-weight-asian="normal" style:font-size-complex="12pt" style:font-weight-complex="normal"/>
    </style:style>
    <style:style style:name="T13" style:family="text">
      <style:text-properties style:font-name="Arial" fo:font-size="12pt" fo:font-weight="normal" officeooo:rsid="003306ca" style:font-size-asian="12pt" style:font-weight-asian="normal" style:font-size-complex="12pt" style:font-weight-complex="normal"/>
    </style:style>
    <style:style style:name="T14" style:family="text">
      <style:text-properties style:font-name="Arial" fo:font-size="12pt" fo:font-weight="normal" officeooo:rsid="003da2a7" style:font-size-asian="12pt" style:font-weight-asian="normal" style:font-size-complex="12pt" style:font-weight-complex="normal"/>
    </style:style>
    <style:style style:name="T15" style:family="text">
      <style:text-properties style:font-name="Arial" fo:font-size="12pt" fo:font-weight="normal" officeooo:rsid="00403932" style:font-size-asian="12pt" style:font-weight-asian="normal" style:font-size-complex="12pt" style:font-weight-complex="normal"/>
    </style:style>
    <style:style style:name="T16" style:family="text">
      <style:text-properties style:font-name="Arial" fo:font-size="12pt" fo:font-weight="normal" officeooo:rsid="0040b8eb" style:font-size-asian="12pt" style:font-weight-asian="normal" style:font-size-complex="12pt" style:font-weight-complex="normal"/>
    </style:style>
    <style:style style:name="T17" style:family="text">
      <style:text-properties style:font-name="Arial" fo:font-size="12pt" fo:font-weight="normal" officeooo:rsid="003c7b8f" style:font-size-asian="12pt" style:font-weight-asian="normal" style:font-size-complex="12pt" style:font-weight-complex="normal"/>
    </style:style>
    <style:style style:name="T18" style:family="text">
      <style:text-properties officeooo:rsid="0044fcce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Nº <text:span text:style-name="T18">1364</text:span>/20<text:span text:style-name="T4">2</text:span><text:span text:style-name="T5">6</text:span></text:p>
      <text:p text:style-name="P17"><text:span text:style-name="T6">Colocação de placa </text:span><text:span text:style-name="T8">indicando </text:span><text:span text:style-name="T12">a</text:span><text:span text:style-name="T10"> localização do Ecoponto </text:span><text:span text:style-name="T11">d</text:span><text:span text:style-name="T12">o Bairro</text:span><text:span text:style-name="T11"> Canudos</text:span><text:span text:style-name="T10">,</text:span><text:span text:style-name="T9"> </text:span><text:span text:style-name="T6">na </text:span><text:span text:style-name="T12">R</text:span><text:span text:style-name="T7">ua </text:span><text:span text:style-name="T10">Ícaro, </text:span><text:span text:style-name="T12">esquina com a R</text:span><text:span text:style-name="T10">ua Estocolmo</text:span><text:span text:style-name="T6">. </text:span></text:p>
      <text:p text:style-name="P9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 seguinte providência:</text:span></text:p>
      <text:p text:style-name="P10"/>
      <text:p text:style-name="P18"><text:span text:style-name="T7">Colocação de placa indicando a localização do Ecoponto do Bairro Canudos, na Rua Ícaro, esquina com a Rua Estocolmo.</text:span></text:p>
      <text:p text:style-name="P18"><text:span text:style-name="T7"/></text:p>
      <text:p text:style-name="P6">A ausência de identificação adequada dificulta que moradores encontrem o local correto para o descarte de resíduos recicláveis e outros materiais, o que pode <text:span text:style-name="T5">vir a</text:span> contribui<text:span text:style-name="T5">r</text:span> para o descarte irregular. A instalação de uma placa visível ajudaria a orientar a população, incentivar práticas sustentáveis e manter o bairro mais limpo e organizado.</text:p>
      <text:p text:style-name="P12"/>
      <text:p text:style-name="P13"/>
      <text:p text:style-name="P11">Novo Hamburgo, <text:span text:style-name="T5">20 </text:span><text:span text:style-name="T4">de </text:span><text:span text:style-name="T5">abril</text:span> de 20<text:span text:style-name="T4">2</text:span><text:span text:style-name="T5">6</text:span>.</text:p>
      <text:p text:style-name="P14"/>
      <text:p text:style-name="P14"/>
      <text:p text:style-name="P14"/>
      <text:p text:style-name="P14"><text:span text:style-name="T3">Ve</text:span>reador <text:span text:style-name="T3">Nor Boeno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Obs.: <text:span text:style-name="T18">R</text:span>edação conforme <text:span text:style-name="T18">o </text:span>original do autor.</text:p>
      <text:p text:style-name="P16">/<text:span text:style-name="T18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5-02-19T16:39:46</meta:print-date>
    <meta:document-statistic meta:table-count="0" meta:image-count="1" meta:object-count="0" meta:page-count="1" meta:paragraph-count="15" meta:word-count="203" meta:character-count="1249" meta:non-whitespace-character-count="1058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