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e5d9e7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dedcc4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e44f5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e5d9e7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e87526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99bf8e" style:font-size-asian="12pt" style:font-size-complex="12pt"/>
    </style:style>
    <style:style style:name="T18" style:family="text">
      <style:text-properties officeooo:rsid="005e8cf4"/>
    </style:style>
    <style:style style:name="T19" style:family="text">
      <style:text-properties officeooo:rsid="00914115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officeooo:rsid="0094aa6a"/>
    </style:style>
    <style:style style:name="T24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e44f5a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e5d9e7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0e87526" style:font-size-asian="12pt" style:font-weight-asian="normal" style:font-size-complex="12pt" style:font-weight-complex="normal"/>
    </style:style>
    <style:style style:name="T32" style:family="text">
      <style:text-properties officeooo:rsid="00d28339"/>
    </style:style>
    <style:style style:name="T33" style:family="text">
      <style:text-properties officeooo:rsid="00e87526"/>
    </style:style>
    <style:style style:name="T34" style:family="text">
      <style:text-properties style:font-name="Liberation Sans"/>
    </style:style>
    <style:style style:name="T35" style:family="text">
      <style:text-properties style:font-name="Liberation Sans" fo:font-size="12pt" fo:font-weight="normal" officeooo:rsid="00e44f5a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<text:span text:style-name="T18">º </text:span><text:span text:style-name="T33">1390</text:span><text:span text:style-name="T18">/202</text:span><text:span text:style-name="T32">6</text:span></text:p>
      <text:p text:style-name="P13"><text:span text:style-name="T12">Limpeza </text:span><text:span text:style-name="T9">e</text:span><text:span text:style-name="T12"> recolhimento de </text:span><text:span text:style-name="T13">resíduos</text:span><text:span text:style-name="T14"> </text:span><text:span text:style-name="T12">n</text:span><text:span text:style-name="T9">a Rua Alonso Ber</text:span><text:span text:style-name="T11">w</text:span><text:span text:style-name="T9">anger, </text:span><text:span text:style-name="T11">nº </text:span><text:span text:style-name="T10">40, </text:span><text:span text:style-name="T9">no </text:span><text:span text:style-name="T11">B</text:span><text:span text:style-name="T9">airro Canudos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<text:span text:style-name="Strong_20_Emphasis"><text:span text:style-name="T29">Limpeza e recolhimento de resíduos na Rua Alonso Berwanger, nº 40, no Bairro Canudos.</text:span></text:span></text:p>
      <text:p text:style-name="P5"><text:span text:style-name="Strong_20_Emphasis"><text:span text:style-name="T34"/></text:span></text:p>
      <text:p text:style-name="P4"><text:span text:style-name="Strong_20_Emphasis"><text:span text:style-name="T28">Considerando os problemas sanitários que o acúmulo de resíduos podem causar à população, entendemos como de extrema importância a solicitação.</text:span></text:span></text:p>
      <text:p text:style-name="P14"/>
      <text:p text:style-name="P14"><text:span text:style-name="T20">Diante do acima exposto e sabedores da atenção de </text:span><text:span text:style-name="T21">V</text:span><text:span text:style-name="T20">ossa </text:span><text:span text:style-name="T21">E</text:span><text:span text:style-name="T20">xcelência aos anseios da comunidade, contamos com seu apoio no atendimento deste pedido</text:span><text:span text:style-name="T22">.</text:span></text:p>
      <text:p text:style-name="P14"/>
      <text:p text:style-name="P14"/>
      <text:p text:style-name="P14"><text:span text:style-name="T3">N</text:span><text:span text:style-name="T2">ovo Hamburgo, </text:span><text:span text:style-name="T9">2</text:span><text:span text:style-name="T10">3 </text:span><text:span text:style-name="T4">de </text:span><text:span text:style-name="T11">a</text:span><text:span text:style-name="T8">bril</text:span><text:span text:style-name="T5"> </text:span><text:span text:style-name="T2">de 20</text:span><text:span text:style-name="T6">2</text:span><text:span text:style-name="T7">6</text:span><text:span text:style-name="T2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6">Vereador </text:span><text:span text:style-name="T17">Eliton Ávila</text:span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<text:span text:style-name="T33">o</text:span> original d<text:span text:style-name="T23">o</text:span><text:span text:style-name="T19"> </text:span>autor.</text:p>
      <text:p text:style-name="P12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3T09:34:33.472043326</dc:date>
    <meta:printed-by>Adriana Sachser</meta:printed-by>
    <meta:print-date>2014-10-27T13:53:20</meta:print-date>
    <dc:language>pt-BR</dc:language>
    <meta:editing-cycles>291</meta:editing-cycles>
    <meta:editing-duration>PT16H30M42S</meta:editing-duration>
    <meta:document-statistic meta:table-count="0" meta:image-count="1" meta:object-count="0" meta:page-count="1" meta:paragraph-count="16" meta:word-count="183" meta:character-count="1134" meta:non-whitespace-character-count="96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