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caa5de" style:font-size-asian="6pt" style:font-size-complex="6pt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6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3733a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3733a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d88a3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5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2d0972" officeooo:paragraph-rsid="02caa5de" style:text-blinking="false" fo:background-color="#fffff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 style:shadow="non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7d5007" officeooo:paragraph-rsid="0389baaa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text-outline="false" style:text-line-through-style="none" style:text-line-through-type="none" style:font-name="Liberation Sans" fo:font-size="12pt" fo:letter-spacing="normal" fo:language="pt" fo:country="BR" fo:font-style="normal" fo:text-shadow="none" style:text-underline-style="none" fo:font-weight="normal" officeooo:rsid="000d545c" officeooo:paragraph-rsid="039cb88b" style:text-blinking="false" fo:background-color="transparent" style:font-name-asian="Arial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style:use-window-font-color="true" loext:opacity="0%" style:text-outline="false" style:font-name="Liberation Sans" fo:font-size="12pt" fo:letter-spacing="normal" fo:language="pt" fo:country="BR" fo:font-style="normal" fo:text-shadow="none" fo:font-weight="normal" officeooo:rsid="0396fca1" officeooo:paragraph-rsid="039cb88b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19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cfd4e" officeooo:paragraph-rsid="039ee848" style:text-blinking="false" fo:background-color="transparent" style:font-size-asian="12pt" style:font-weight-asian="normal" style:font-size-complex="12pt" style:font-weight-complex="normal"/>
    </style:style>
    <style:style style:name="P20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a3733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919dc9" style:text-blinking="false" fo:background-color="transparent" loext:char-shading-value="0" style:font-name-asian="Arial" style:language-asian="pt" style:country-asian="BR" style:font-name-complex="Ari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9ee848" style:text-blinking="false" fo:background-color="transparent" loext:char-shading-value="0" style:font-name-asian="Arial" style:language-asian="pt" style:country-asian="BR" style:font-name-complex="Arial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3846eb" style:text-blinking="false" fo:background-color="transparent" loext:char-shading-value="0" style:font-name-asian="Arial" style:language-asian="pt" style:country-asian="BR" style:font-name-complex="Arial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b087b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d88a3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ee91a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012cda5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0f8544a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39ee848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3ab087b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3aee91a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officeooo:rsid="03aa30c5"/>
    </style:style>
    <style:style style:name="T25" style:family="text">
      <style:text-properties officeooo:rsid="00e48610"/>
    </style:style>
    <style:style style:name="T26" style:family="text">
      <style:text-properties officeooo:rsid="00f8544a"/>
    </style:style>
    <style:style style:name="T27" style:family="text">
      <style:text-properties officeooo:rsid="00376127"/>
    </style:style>
    <style:style style:name="T28" style:family="text">
      <style:text-properties officeooo:rsid="039ee848"/>
    </style:style>
    <style:style style:name="T29" style:family="text">
      <style:text-properties officeooo:rsid="0012cda5"/>
    </style:style>
    <style:style style:name="T30" style:family="text">
      <style:text-properties officeooo:rsid="00394467"/>
    </style:style>
    <style:style style:name="T31" style:family="text">
      <style:text-properties officeooo:rsid="03ab087b"/>
    </style:style>
    <style:style style:name="T32" style:family="text">
      <style:text-properties officeooo:rsid="03ad88a3"/>
    </style:style>
    <style:style style:name="T33" style:family="text">
      <style:text-properties officeooo:rsid="03aee91a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5">PEDIDO DE PROVIDÊNCIAS</text:span> Nº <text:span text:style-name="T33">1406</text:span>/<text:span text:style-name="T3">202</text:span><text:span text:style-name="T24">6</text:span></text:p>
      <text:p text:style-name="P14"/>
      <text:p text:style-name="P14"/>
      <text:list text:style-name="L1">
        <text:list-header>
          <text:p text:style-name="P19"><text:span text:style-name="T25">Pulverização de inseticida em razão </text:span><text:span text:style-name="T26">d</text:span><text:span text:style-name="T27">o aparecimento de</text:span><text:span text:style-name="T26"> </text:span><text:span text:style-name="T28">mosquitos</text:span><text:span text:style-name="T29"> </text:span><text:span text:style-name="T27">n</text:span><text:span text:style-name="T30">a </text:span><text:span text:style-name="T28">Rua Maria do Carmo Miranda da Cunha</text:span><text:span text:style-name="T32">, no trecho entre </text:span><text:span text:style-name="T33">as Estradas</text:span><text:span text:style-name="T32"> José Aloísio Daudt e </text:span><text:span text:style-name="T33">Vereador </text:span><text:span text:style-name="T32">Oscar Horn, </text:span><text:span text:style-name="T33">no Bairro </text:span><text:span text:style-name="T31">Canudos.</text:span></text:p>
        </text:list-header>
      </text:list>
      <text:p text:style-name="P16"/>
      <text:p text:style-name="P16"/>
      <text:p text:style-name="P16"/>
      <text:p text:style-name="P7"><text:span text:style-name="T4">Solicita-se</text:span>, após os trâmites regimentais, <text:span text:style-name="T4">que seja enviada </text:span>cópia da presente proposição ao <text:span text:style-name="T4">Poder Executivo</text:span> para que <text:span text:style-name="T4">realize a seguinte providência:</text:span></text:p>
      <text:p text:style-name="P8"/>
      <text:p text:style-name="P10"><text:span text:style-name="T13">Pulverização de inseticida em razão do aparecimento de mosquitos na Rua Maria do Carmo Miranda da Cunha, no trecho entre as Estradas José Aloísio Daudt e Vereador Oscar Horn, no Bairro Canudos. </text:span><text:span text:style-name="T18">O</text:span><text:span text:style-name="T15">s</text:span><text:span text:style-name="T19"> </text:span><text:span text:style-name="T20">moradores</text:span><text:span text:style-name="T23"> relataram que estão</text:span><text:span text:style-name="T21"> receosos, </text:span><text:span text:style-name="T22">pois</text:span><text:span text:style-name="T20"> </text:span><text:span text:style-name="T21">existem muitos mosquitos na região.</text:span></text:p>
      <text:p text:style-name="P17"/>
      <text:p text:style-name="P9"><text:span text:style-name="T10">Diante do acima exposto e sabedores da atenção de </text:span><text:span text:style-name="T11">V</text:span><text:span text:style-name="T10">ossa </text:span><text:span text:style-name="T11">E</text:span><text:span text:style-name="T10">xcelência aos anseios da comunidade, contamos com seu apoio no atendimento deste pedido </text:span><text:span text:style-name="T12">o mais breve possível.</text:span></text:p>
      <text:p text:style-name="P18"/>
      <text:p text:style-name="P18"/>
      <text:p text:style-name="P9"><text:span text:style-name="T2">N</text:span>ovo Hamburgo, <text:span text:style-name="T32">23 de abril</text:span><text:span text:style-name="T9"> de 202</text:span><text:span text:style-name="T24">6</text:span><text:span text:style-name="T8">.</text:span></text:p>
      <text:p text:style-name="P12"/>
      <text:p text:style-name="P12"/>
      <text:p text:style-name="P12"/>
      <text:p text:style-name="P12"/>
      <text:p text:style-name="P12"/>
      <text:p text:style-name="P11"><text:span text:style-name="T6">Vereador</text:span><text:span text:style-name="T7">a Daia Hanich</text:span></text:p>
      <text:p text:style-name="P6"/>
      <text:p text:style-name="P1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<text:span text:style-name="T9">a</text:span> autor<text:span text:style-name="T9">a</text:span>.</text:p>
      <text:p text:style-name="P6">/<text:span text:style-name="T3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053cm" svg:width="2.051cm" svg:height="1.9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3T12:20:41.764590958</dc:date>
    <meta:printed-by>Bruna Bernardo</meta:printed-by>
    <meta:print-date>2021-06-15T13:08:03.413000000</meta:print-date>
    <dc:language>pt-BR</dc:language>
    <meta:editing-cycles>330</meta:editing-cycles>
    <meta:editing-duration>PT22H22M27S</meta:editing-duration>
    <meta:document-statistic meta:table-count="0" meta:image-count="1" meta:object-count="0" meta:page-count="1" meta:paragraph-count="15" meta:word-count="215" meta:character-count="1312" meta:non-whitespace-character-count="111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