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E200000640FE28B44CB697A3B6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5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2d0972" officeooo:paragraph-rsid="02caa5de" style:text-blinking="false" fo:background-color="#fffff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0cm" fo:margin-bottom="0cm" style:contextual-spacing="fals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9d8472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9d8472" style:text-blinking="false" fo:background-color="transparent" style:font-size-asian="12pt" style:font-weight-asian="normal" style:font-size-complex="12pt" style:font-weight-complex="normal"/>
    </style:style>
    <style:style style:name="P9" style:family="paragraph" style:parent-style-name="Standard" style:list-style-name="L1">
      <loext:graphic-properties draw:fill="none"/>
      <style:paragraph-properties fo:margin-left="7.999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9d8472" style:text-blinking="false" fo:background-color="transparent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margin-top="0cm" fo:margin-bottom="0cm" style:contextual-spacing="false" fo:text-align="justify" style:justify-single-word="false" fo:text-indent="0cm" style:auto-text-indent="false" fo:background-color="transparent" style:shadow="non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89baaa" style:text-blinking="false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margin-top="0cm" fo:margin-bottom="0cm" style:contextual-spacing="false" fo:text-align="justify" style:justify-single-word="false" fo:text-indent="0cm" style:auto-text-indent="false" fo:background-color="transparent" style:shadow="non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7d5007" officeooo:paragraph-rsid="0389baaa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9eed82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eed82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b36aba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b0e84b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name-complex="Arial" style:font-size-complex="12pt" style:font-weight-complex="normal"/>
    </style:style>
    <style:style style:name="P19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94d671"/>
    </style:style>
    <style:style style:name="T9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eed82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f42b3" style:text-blinking="false" fo:background-color="transparent" loext:char-shading-value="0" style:font-name-asian="Arial" style:language-asian="pt" style:country-asian="BR" style:font-name-complex="Arial"/>
    </style:style>
    <style:style style:name="T13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9fbba3" style:text-blinking="false" fo:background-color="transparent" loext:char-shading-value="0" style:font-name-asian="Arial" style:language-asian="pt" style:country-asian="BR" style:font-name-complex="Ari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ab578" style:text-blinking="false" fo:background-color="transparent" loext:char-shading-value="0" style:font-name-asian="Arial" style:language-asian="pt" style:country-asian="BR" style:font-name-complex="Arial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d685e" style:text-blinking="false" fo:background-color="transparent" loext:char-shading-value="0" style:font-name-asian="Arial" style:language-asian="pt" style:country-asian="BR" style:font-name-complex="Arial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6600f1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0e84b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5e2e23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982cb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21c43" style:text-blinking="false" fo:background-color="transparent" loext:char-shading-value="0" style:font-name-asian="Arial" style:language-asian="pt" style:country-asian="BR" style:font-name-complex="Arial"/>
    </style:style>
    <style:style style:name="T21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8e52b" style:text-blinking="false" fo:background-color="transparent" loext:char-shading-value="0" style:font-name-asian="Arial" style:language-asian="pt" style:country-asian="BR" style:font-name-complex="Arial"/>
    </style:style>
    <style:style style:name="T22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36aba" style:text-blinking="false" fo:background-color="transparent" loext:char-shading-value="0" style:font-name-asian="Arial" style:language-asian="pt" style:country-asian="BR" style:font-name-complex="Arial"/>
    </style:style>
    <style:style style:name="T23" style:family="text">
      <style:text-properties officeooo:rsid="005e2e23"/>
    </style:style>
    <style:style style:name="T24" style:family="text">
      <style:text-properties officeooo:rsid="006600f1"/>
    </style:style>
    <style:style style:name="T25" style:family="text">
      <style:text-properties officeooo:rsid="039fbba3"/>
    </style:style>
    <style:style style:name="T26" style:family="text">
      <style:text-properties officeooo:rsid="03a21c43"/>
    </style:style>
    <style:style style:name="T27" style:family="text">
      <style:text-properties officeooo:rsid="03a982cb"/>
    </style:style>
    <style:style style:name="T28" style:family="text">
      <style:text-properties officeooo:rsid="03aab578"/>
    </style:style>
    <style:style style:name="T29" style:family="text">
      <style:text-properties officeooo:rsid="03ad685e"/>
    </style:style>
    <style:style style:name="T30" style:family="text">
      <style:text-properties officeooo:rsid="03af42b3"/>
    </style:style>
    <style:style style:name="T31" style:family="text">
      <style:text-properties officeooo:rsid="03b0e84b"/>
    </style:style>
    <style:style style:name="T32" style:family="text">
      <style:text-properties officeooo:rsid="03b36ab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5">PEDIDO DE PROVIDÊNCIAS</text:span> Nº <text:span text:style-name="T32">1410</text:span>/<text:span text:style-name="T3">202</text:span><text:span text:style-name="T29">6</text:span></text:p>
      <text:p text:style-name="P7"/>
      <text:p text:style-name="P8"/>
      <text:list xml:id="list4200186923" text:style-name="L1">
        <text:list-header>
          <text:p text:style-name="P9"/>
          <text:p text:style-name="P9"><text:span text:style-name="T30">Troca </text:span><text:span text:style-name="T25">d</text:span><text:span text:style-name="T28">e </text:span><text:span text:style-name="T25">tampa </text:span><text:span text:style-name="T29">de</text:span><text:span text:style-name="T23"> boca de lobo </text:span><text:span text:style-name="T31">quebrada </text:span><text:span text:style-name="T23">na Rua </text:span><text:span text:style-name="T30">Madre Regina, esquina com a Rua Leopoldo Guilherme Bauer</text:span><text:span text:style-name="T27">, </text:span><text:span text:style-name="T24">no </text:span><text:span text:style-name="T26">Bairro </text:span><text:span text:style-name="T30">São Jorge</text:span><text:span text:style-name="T24">.</text:span></text:p>
        </text:list-header>
      </text:list>
      <text:p text:style-name="P10"/>
      <text:p text:style-name="P11"/>
      <text:p text:style-name="P11"/>
      <text:p text:style-name="P13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14"/>
      <text:p text:style-name="P15"><text:span text:style-name="T12">Troca de tampa de boca de lobo quebrada na Rua Madre Regina, esquina com a Rua Leopoldo Guilherme Bauer, no Bairro São Jorge. </text:span><text:span text:style-name="T22">O local é </text:span><text:span text:style-name="T17">em frente </text:span><text:span text:style-name="T22">ao </text:span><text:span text:style-name="T17">depósito de gás.</text:span></text:p>
      <text:p text:style-name="P15"><text:span text:style-name="T16"/></text:p>
      <text:p text:style-name="P15"><text:span text:style-name="T21">O pedido se faz necessário, pois a tampa se encontra muito danificada, tendo sido quebrada devido ao trânsito intenso de caminhões pesados, em razão de uma grande obra de instalação de um hipermercado próximo, o que vem ocasionando sérios problemas no entorno, dificultando a vida dos moradores locais.</text:span></text:p>
      <text:p text:style-name="P16"/>
      <text:p text:style-name="P14"><text:span text:style-name="T9">Diante do acima exposto e sabedores da atenção de </text:span><text:span text:style-name="T11">V</text:span><text:span text:style-name="T9">ossa </text:span><text:span text:style-name="T11">E</text:span><text:span text:style-name="T9">xcelência aos anseios da comunidade, contamos com seu apoio no atendimento deste pedido </text:span><text:span text:style-name="T10">o mais breve possível.</text:span></text:p>
      <text:p text:style-name="P14"/>
      <text:p text:style-name="P14"><text:span text:style-name="T2">N</text:span>ovo Hamburgo, <text:span text:style-name="T29">2</text:span><text:span text:style-name="T31">3</text:span><text:span text:style-name="T29"> de </text:span><text:span text:style-name="T31">abril</text:span><text:span text:style-name="T29"> de 2026.</text:span></text:p>
      <text:p text:style-name="P18"/>
      <text:p text:style-name="P18"/>
      <text:p text:style-name="P18"/>
      <text:p text:style-name="P17"><draw:frame draw:style-name="fr1" draw:name="Figura1" text:anchor-type="char" svg:x="5.355cm" svg:y="0.676cm" svg:width="5.491cm" svg:height="6.122cm" draw:z-index="3"><draw:image xlink:href="Pictures/10000000000002E200000640FE28B44CB697A3B6.jpg" xlink:type="simple" xlink:show="embed" xlink:actuate="onLoad" draw:mime-type="image/jpeg"/></draw:frame><text:span text:style-name="T6">Vereador</text:span><text:span text:style-name="T7">a Daia Hanich</text:span></text:p>
      <text:p text:style-name="P4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Obs.: Redação conforme <text:span text:style-name="T32">o </text:span>original d<text:span text:style-name="T8">a</text:span> autor<text:span text:style-name="T8">a</text:span>.</text:p>
      <text:p text:style-name="P4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755cm" svg:width="1.813cm" svg:height="1.85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3T12:26:45.561043427</dc:date>
    <meta:printed-by>Bruna Bernardo</meta:printed-by>
    <meta:print-date>2021-06-15T13:08:03.413000000</meta:print-date>
    <dc:language>pt-BR</dc:language>
    <meta:editing-cycles>338</meta:editing-cycles>
    <meta:editing-duration>PT22H52M46S</meta:editing-duration>
    <meta:document-statistic meta:table-count="0" meta:image-count="2" meta:object-count="0" meta:page-count="1" meta:paragraph-count="16" meta:word-count="242" meta:character-count="1434" meta:non-whitespace-character-count="1206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