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1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Liberation Sans2" style:font-size-asian="18pt" style:font-style-asian="normal" style:font-weight-asian="normal" style:font-name-complex="Liberation Sans2" style:font-size-complex="18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Liberation Sans2" style:font-size-asian="8pt" style:font-style-asian="normal" style:font-weight-asian="normal" style:font-name-complex="Liberation Sans2" style:font-size-complex="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Liberation Sans2" style:font-size-asian="6pt" style:font-style-asian="normal" style:font-weight-asian="normal" style:font-name-complex="Liberation Sans2" style:font-size-complex="6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Liberation Sans2" style:font-size-asian="6pt" style:font-style-asian="normal" style:font-weight-asian="normal" style:font-name-complex="Liberation Sans2" style:font-size-complex="6pt" style:font-style-complex="normal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1" style:font-name-asian="Arial1" style:font-name-complex="Arial1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1" officeooo:paragraph-rsid="001130b2" style:font-name-asian="Arial1" style:font-name-complex="Arial1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fo:color="#000000" loext:opacity="100%" style:font-name="Liberation Sans1" style:font-name-asian="Arial1" style:font-name-complex="Arial1"/>
    </style:style>
    <style:style style:name="P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1" officeooo:paragraph-rsid="001466ea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1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text-indent="0cm" style:auto-text-indent="false" fo:background-color="transparent"/>
      <style:text-properties fo:color="#000000" loext:opacity="100%" style:font-name="Liberation Sans1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1" officeooo:paragraph-rsid="001130b2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1" fo:background-color="#ffffff" style:font-name-asian="Arial1" style:font-name-complex="Arial1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1" officeooo:paragraph-rsid="0016a8e7" fo:background-color="#ffffff" style:font-name-asian="Arial1" style:font-name-complex="Arial1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1" fo:font-size="12pt" fo:font-weight="normal" officeooo:paragraph-rsid="0016a8e7" style:font-size-asian="12pt" style:font-weight-asian="normal" style:font-size-complex="12pt" style:font-weight-complex="normal"/>
    </style:style>
    <style:style style:name="P16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1"/>
      <style:text-properties fo:color="#000000" loext:opacity="100%" style:font-name="Liberation Sans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text-indent="0cm" style:auto-text-indent="false" style:page-number="auto" fo:background-color="transparent"/>
      <style:text-properties fo:color="#000000" loext:opacity="100%" style:font-name="Liberation Sans1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text-indent="0cm" style:auto-text-indent="false" fo:background-color="transparent"/>
      <style:text-properties fo:color="#000000" loext:opacity="100%" style:font-name="Liberation Sans1"/>
    </style:style>
    <style:style style:name="P19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1" officeooo:paragraph-rsid="001130b2"/>
    </style:style>
    <style:style style:name="T1" style:family="text">
      <style:text-properties style:font-name-asian="Arial1" style:font-name-complex="Arial1"/>
    </style:style>
    <style:style style:name="T2" style:family="text">
      <style:text-properties officeooo:rsid="0019a3dc" style:font-name-asian="Arial1" style:font-name-complex="Arial1"/>
    </style:style>
    <style:style style:name="T3" style:family="text">
      <style:text-properties fo:background-color="#ffffff" loext:char-shading-value="0" style:font-name-asian="Arial1" style:font-name-complex="Arial1"/>
    </style:style>
    <style:style style:name="T4" style:family="text">
      <style:text-properties officeooo:rsid="0019a3dc" fo:background-color="#ffffff" loext:char-shading-value="0" style:font-name-asian="Arial1" style:font-name-complex="Arial1"/>
    </style:style>
    <style:style style:name="T5" style:family="text">
      <style:text-properties officeooo:rsid="0016a8e7"/>
    </style:style>
    <style:style style:name="T6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7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8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9" style:family="text">
      <style:text-properties officeooo:rsid="0019a3d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PEDIDO DE PROVIDÊNCIAS Nº <text:span text:style-name="T9">1412</text:span>/2026</text:p>
      <text:p text:style-name="P17"/>
      <text:p text:style-name="P11"/>
      <text:p text:style-name="P11"/>
      <text:p text:style-name="P11"><text:span text:style-name="T3">Limpeza e desobstrução do valo na Rua Sílvio Gilberto Christmann, próximo ao número 2512, no </text:span><text:span text:style-name="T4">B</text:span><text:span text:style-name="T3">airro Canudos.</text:span></text:p>
      <text:p text:style-name="P11"/>
      <text:p text:style-name="P11"/>
      <text:p text:style-name="P11"/>
      <text:p text:style-name="P6">Solicita-se, após os trâmites regimentais, que seja enviada cópia da presente proposição ao Poder Executivo, para que realize a seguinte providência:</text:p>
      <text:p text:style-name="P13"/>
      <text:p text:style-name="P14">Limpeza e desobstrução do valo na Rua Sílvio Gilberto Christmann, próximo ao número 2512, no Bairro Canudos. <text:span text:style-name="T9">O local é ao final da rua.</text:span></text:p>
      <text:p text:style-name="P13"/>
      <text:p text:style-name="P9">A ação de limpeza e desobstrução do valo é necessária com urgência, tendo em vista a preocupação dos moradores, visto que, em outros momentos houve alagamentos em dias de chuva, trazendo transtornos à comunidade, prejuízos materiais e riscos à saúde pública. Além disso, há acúmulo de resíduos que favorece a proliferação de insetos e animais, contribuindo também para a degradação ambiental.</text:p>
      <text:p text:style-name="P10"/>
      <text:p text:style-name="P15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 </text:span><text:span text:style-name="T8">o mais breve possível.</text:span></text:p>
      <text:p text:style-name="P6"/>
      <text:p text:style-name="P6"/>
      <text:p text:style-name="P6">Novo Hamburgo, 2<text:span text:style-name="T5">3 de abril</text:span> de 2026.</text:p>
      <text:p text:style-name="P6"/>
      <text:p text:style-name="P6"/>
      <text:p text:style-name="P6"/>
      <text:p text:style-name="P6"/>
      <text:p text:style-name="P6"/>
      <text:p text:style-name="P8">Vereador<text:span text:style-name="T5">a Daia Hanich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<text:span text:style-name="T9">o</text:span> original d<text:span text:style-name="T5">a</text:span> autor<text:span text:style-name="T5">a.</text:span></text:p>
      <text:p text:style-name="P12"><text:span text:style-name="T1">/</text:span><text:span text:style-name="T2">AU</text:span></text:p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Liberation Sans2" style:font-size-asian="18pt" style:font-style-asian="normal" style:font-weight-asian="normal" style:font-name-complex="Liberation Sans2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Liberation Sans2" style:font-size-asian="8pt" style:font-style-asian="normal" style:font-weight-asian="normal" style:font-name-complex="Liberation Sans2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Liberation Sans2" style:font-size-asian="6pt" style:font-style-asian="normal" style:font-weight-asian="normal" style:font-name-complex="Liberation Sans2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Liberation Sans2" style:font-size-asian="6pt" style:font-style-asian="normal" style:font-weight-asian="normal" style:font-name-complex="Liberation Sans2" style:font-size-complex="6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356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74cm" fo:margin-left="0cm" fo:margin-right="0cm" fo:margin-bottom="2.974cm" style:dynamic-spacing="true"/>
      </style:header-style>
      <style:footer-style>
        <style:header-footer-properties fo:min-height="1.462cm" fo:margin-left="0cm" fo:margin-right="0cm" fo:margin-top="1.36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62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3T15:32:09.417552737</dc:date>
    <meta:editing-duration>PT39M4S</meta:editing-duration>
    <meta:editing-cycles>7</meta:editing-cycles>
    <meta:document-statistic meta:table-count="0" meta:image-count="1" meta:object-count="0" meta:page-count="1" meta:paragraph-count="16" meta:word-count="241" meta:character-count="1477" meta:non-whitespace-character-count="1250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