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6400000038443E12F2B1E4741B0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size="12pt" fo:font-weight="normal" officeooo:rsid="003bf181" officeooo:paragraph-rsid="003bf181" style:font-size-asian="12pt" style:font-weight-asian="normal" style:font-size-complex="12pt" style:font-weight-complex="normal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0894bb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0894bb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2.499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fo:background-color="transparent"/>
      <style:text-properties style:font-name="Liberation Sans" fo:font-size="12pt" fo:font-weight="normal" officeooo:rsid="000cfd4e" officeooo:paragraph-rsid="002abed1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3fff70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style:use-window-font-color="true" loext:opacity="0%" fo:letter-spacing="normal" fo:language="pt" fo:country="BR" fo:font-style="normal" officeooo:rsid="002abed1" style:font-name-asian="Times New Roman" style:language-asian="pt" style:country-asian="BR" style:font-name-complex="Times New Roman" style:language-complex="pt" style:country-complex="BR"/>
    </style:style>
    <style:style style:name="T3" style:family="text">
      <style:text-properties fo:font-variant="normal" fo:text-transform="none" style:use-window-font-color="true" loext:opacity="0%" fo:font-size="12pt" fo:letter-spacing="normal" fo:language="pt" fo:country="BR" fo:font-style="normal" fo:font-weight="normal" officeooo:rsid="002abed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officeooo:rsid="000d545c"/>
    </style:style>
    <style:style style:name="T5" style:family="text">
      <style:text-properties officeooo:rsid="00143b47"/>
    </style:style>
    <style:style style:name="T6" style:family="text">
      <style:text-properties officeooo:rsid="00283e7d"/>
    </style:style>
    <style:style style:name="T7" style:family="text">
      <style:text-properties officeooo:rsid="0036dae6"/>
    </style:style>
    <style:style style:name="T8" style:family="text">
      <style:text-properties officeooo:rsid="0038d4b2"/>
    </style:style>
    <style:style style:name="T9" style:family="text">
      <style:text-properties officeooo:rsid="003d8608"/>
    </style:style>
    <style:style style:name="T10" style:family="text">
      <style:text-properties officeooo:rsid="003e50f6"/>
    </style:style>
    <style:style style:name="T11" style:family="text">
      <style:text-properties officeooo:rsid="003e9ed9"/>
    </style:style>
    <style:style style:name="T12" style:family="text">
      <style:text-properties officeooo:rsid="003fff70"/>
    </style:style>
    <style:style style:name="T13" style:family="text">
      <style:text-properties fo:font-style="italic" style:font-style-asian="italic" style:font-style-complex="italic"/>
    </style:style>
    <style:style style:name="T14" style:family="text">
      <style:text-properties fo:font-size="12pt" fo:font-weight="normal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3d8608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3e9ed9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36dae6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038d4b2" style:font-size-asian="12pt" style:font-weight-asian="normal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12">1417/</text:span>20<text:span text:style-name="T6">2</text:span><text:span text:style-name="T9">6</text:span></text:p>
      <text:p text:style-name="P8"><text:span text:style-name="T12">R</text:span><text:span text:style-name="T6">ecolhimento de </text:span><text:span text:style-name="T8">resíduos na</text:span> <text:span text:style-name="T12">R</text:span><text:span text:style-name="T10">ua Londres</text:span>, <text:span text:style-name="T12">nº </text:span><text:span text:style-name="T10">962, </text:span><text:span text:style-name="T12">no B</text:span>airro Canudos.</text:p>
      <text:p text:style-name="P9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s seguintes providências:</text:span></text:p>
      <text:p text:style-name="P10"/>
      <text:p text:style-name="P14"><text:span text:style-name="T3">Recolhimento de resíduos na Rua Londres, nº 962, no Bairro Canudos. O local situa-se aos fundos do Esporte Clube Americano, junto ao muro da entidade, e já apresenta histórico de descarte irregular.</text:span></text:p>
      <text:p text:style-name="P14"><text:span text:style-name="T3"/></text:p>
      <text:p text:style-name="P14">Moradores e transeuntes relatam a presença de diversos tipos de resíduos, depositados por terceiros, havendo preocupação de que a área venha a se consolidar como ponto recorrente de descarte i<text:span text:style-name="T10">rregular</text:span>.</text:p>
      <text:p text:style-name="P14"/>
      <text:p text:style-name="P14"><text:span text:style-name="T10">Salientam</text:span>, ainda, o risco de proliferação de ratos e insetos, especialmente do mosquito <text:span text:style-name="T13">Aedes aegypti</text:span>, além da possibilidade de ocorrência de incêndios no local.</text:p>
      <text:p text:style-name="P14"/>
      <text:p text:style-name="P14">Diante disso, solicitam <text:span text:style-name="T10">urgência no</text:span> atendimento da demanda.</text:p>
      <text:p text:style-name="P14"><text:span text:style-name="T14"/></text:p>
      <text:p text:style-name="P14"><text:span text:style-name="T14"/></text:p>
      <text:p text:style-name="P14"><text:span text:style-name="T14">Novo Hamburgo, </text:span><text:span text:style-name="T15">2</text:span><text:span text:style-name="T16">3</text:span><text:span text:style-name="T17"> de </text:span><text:span text:style-name="T15">abril</text:span><text:span text:style-name="T14"> de 20</text:span><text:span text:style-name="T18">2</text:span><text:span text:style-name="T15">6</text:span><text:span text:style-name="T14">.</text:span></text:p>
      <text:p text:style-name="P14"><text:span text:style-name="T14"/></text:p>
      <text:p text:style-name="P14"><text:span text:style-name="T14"/></text:p>
      <text:p text:style-name="P14"><text:span text:style-name="T14"/></text:p>
      <text:p text:style-name="P14"><text:span text:style-name="T14"/></text:p>
      <text:p text:style-name="P11">Vereador <text:span text:style-name="T5">Nor Boeno</text:span></text:p>
      <text:p text:style-name="P12"/>
      <text:p text:style-name="P12"><draw:frame draw:style-name="fr1" draw:name="Figura1" text:anchor-type="char" svg:x="3.291cm" svg:y="0.019cm" svg:width="9.753cm" svg:height="5.486cm" draw:z-index="1"><draw:image xlink:href="Pictures/10000000000006400000038443E12F2B1E4741B0.jpg" xlink:type="simple" xlink:show="embed" xlink:actuate="onLoad" draw:mime-type="image/jpeg"/></draw:frame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3">Obs.: <text:span text:style-name="T12">R</text:span>edação conforme o <text:span text:style-name="T12">o</text:span>riginal do autor.</text:p>
      <text:p text:style-name="P13">/<text:span text:style-name="T1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2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7-04-24T13:10:09.883693694</meta:print-date>
    <meta:document-statistic meta:table-count="0" meta:image-count="2" meta:object-count="0" meta:page-count="1" meta:paragraph-count="17" meta:word-count="217" meta:character-count="1360" meta:non-whitespace-character-count="1158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