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4a1e97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fo:font-size="12pt" fo:font-weight="normal" officeooo:paragraph-rsid="004a1e97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09ed5b" officeooo:paragraph-rsid="003ef193" style:font-name-asian="Arial1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-hatch-name="hatch"/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weight="normal" officeooo:paragraph-rsid="0051979a" style:font-weight-asian="normal" style:font-weight-complex="normal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weight="normal" officeooo:paragraph-rsid="005a7805" style:font-weight-asian="normal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weight="normal" officeooo:paragraph-rsid="005a7805" style:font-weight-asian="normal" style:font-weight-complex="normal"/>
    </style:style>
    <style:style style:name="P1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5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weight="normal" officeooo:paragraph-rsid="005a7805" style:font-weight-asian="normal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fac64"/>
    </style:style>
    <style:style style:name="T3" style:family="text">
      <style:text-properties officeooo:rsid="003a97e9"/>
    </style:style>
    <style:style style:name="T4" style:family="text">
      <style:text-properties officeooo:rsid="003ef193"/>
    </style:style>
    <style:style style:name="T5" style:family="text">
      <style:text-properties officeooo:rsid="00476a7e"/>
    </style:style>
    <style:style style:name="T6" style:family="text">
      <style:text-properties officeooo:rsid="00497be0"/>
    </style:style>
    <style:style style:name="T7" style:family="text">
      <style:text-properties officeooo:rsid="003306ca"/>
    </style:style>
    <style:style style:name="T8" style:family="text">
      <style:text-properties officeooo:rsid="004d7ef2"/>
    </style:style>
    <style:style style:name="T9" style:family="text">
      <style:text-properties fo:font-size="12pt" style:font-size-asian="12pt" style:font-size-complex="12pt"/>
    </style:style>
    <style:style style:name="T10" style:family="text">
      <style:text-properties fo:font-size="12pt" officeooo:rsid="003306ca" style:font-size-asian="12pt" style:font-size-complex="12pt"/>
    </style:style>
    <style:style style:name="T11" style:family="text">
      <style:text-properties fo:font-size="12pt" officeooo:rsid="004d7ef2" style:font-size-asian="12pt" style:font-size-complex="12pt"/>
    </style:style>
    <style:style style:name="T12" style:family="text">
      <style:text-properties fo:font-size="12pt" officeooo:rsid="005a7805" style:font-size-asian="12pt" style:font-size-complex="12pt"/>
    </style:style>
    <style:style style:name="T13" style:family="text">
      <style:text-properties fo:font-size="12pt" officeooo:rsid="000d545c" style:font-size-asian="12pt" style:font-size-complex="12pt"/>
    </style:style>
    <style:style style:name="T14" style:family="text">
      <style:text-properties fo:font-size="12pt" officeooo:rsid="005b9dd8" style:font-size-asian="12pt" style:font-size-complex="12pt"/>
    </style:style>
    <style:style style:name="T15" style:family="text">
      <style:text-properties officeooo:rsid="0053dc03"/>
    </style:style>
    <style:style style:name="T16" style:family="text">
      <style:text-properties officeooo:rsid="00545466"/>
    </style:style>
    <style:style style:name="T17" style:family="text">
      <style:text-properties officeooo:rsid="0059e338"/>
    </style:style>
    <style:style style:name="T18" style:family="text">
      <style:text-properties officeooo:rsid="005a7805"/>
    </style:style>
    <style:style style:name="T19" style:family="text">
      <style:text-properties officeooo:rsid="005b9dd8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PEDIDO DE PROVIDÊNCIAS Nº <text:span text:style-name="T19">1437</text:span>/20<text:span text:style-name="T4">2</text:span><text:span text:style-name="T5">6</text:span></text:p>
      <text:p text:style-name="P10"><text:span text:style-name="T12">Colocação</text:span><text:span text:style-name="T10"> de coletor de resíduos comunitário</text:span><text:span text:style-name="T11"> em frente à </text:span><text:span text:style-name="T14">EMEB Coronel Guilherme Gaelzer Neto,</text:span><text:span text:style-name="T11"> </text:span><text:span text:style-name="T12">localizada n</text:span><text:span text:style-name="T14">a</text:span><text:span text:style-name="T12"> </text:span><text:span text:style-name="T11">Rua Guia Lopes, nº 1541, </text:span><text:span text:style-name="T14">no </text:span><text:span text:style-name="T11">Bairro Santo Afonso.</text:span></text:p>
      <text:p text:style-name="P11"><text:span text:style-name="T13">Solicita-se</text:span><text:span text:style-name="T9">, após os trâmites regimentais, </text:span><text:span text:style-name="T13">que seja enviada </text:span><text:span text:style-name="T9">cópia da presente proposição ao </text:span><text:span text:style-name="T13">Poder Executivo</text:span><text:span text:style-name="T9">, para que </text:span><text:span text:style-name="T13">realize a seguinte providência:</text:span></text:p>
      <text:p text:style-name="P12"/>
      <text:p text:style-name="P12">Colocação de coletor de resíduos comunitário em frente à EMEB Coronel Guilherme Gaelzer Neto, localizada na Rua Guia Lopes, nº 1541, no Bairro Santo Afonso.</text:p>
      <text:p text:style-name="P6"/>
      <text:p text:style-name="P6"/>
      <text:p text:style-name="P6">Novo Hamburgo, <text:span text:style-name="T18">24</text:span><text:span text:style-name="T2"> de </text:span><text:span text:style-name="T16">a</text:span><text:span text:style-name="T15">bril</text:span> de 20<text:span text:style-name="T4">2</text:span><text:span text:style-name="T5">6</text:span>.</text:p>
      <text:p text:style-name="P6"/>
      <text:p text:style-name="P6"/>
      <text:p text:style-name="P6"/>
      <text:p text:style-name="P6"/>
      <text:p text:style-name="P6"/>
      <text:p text:style-name="P7"><text:span text:style-name="T3">Ve</text:span>reador <text:span text:style-name="T6">Joelson de Araújo</text:span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9">Obs.: Redação conforme o original do autor.</text:p>
      <text:p text:style-name="P8">/MST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2.621cm" fo:margin-right="1.68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y="-0.15cm" svg:width="1.623cm" svg:height="1.52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5-02-19T16:39:46</meta:print-date>
    <meta:document-statistic meta:table-count="0" meta:image-count="1" meta:object-count="0" meta:page-count="1" meta:paragraph-count="14" meta:word-count="163" meta:character-count="992" meta:non-whitespace-character-count="841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