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89030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fo:font-size="12pt" officeooo:paragraph-rsid="00189030" style:font-name-asian="Arial1" style:font-size-asian="12pt" style:font-name-complex="Arial1" style:font-size-complex="12pt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89030" style:font-name-asian="Arial1" style:font-name-complex="Arial1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89030"/>
    </style:style>
    <style:style style:name="P15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fo:font-weight="normal" style:font-name-asian="Arial1" style:font-name-complex="Arial1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officeooo:rsid="00189030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5" style:family="text">
      <style:text-properties fo:font-size="12pt" style:font-name-asian="Arial1" style:font-size-asian="12pt" style:font-name-complex="Arial1" style:font-size-complex="12pt"/>
    </style:style>
    <style:style style:name="T6" style:family="text">
      <style:text-properties fo:font-weight="bold" style:font-name-asian="Arial1" style:font-weight-asian="bold" style:font-name-complex="Arial1" style:font-weight-complex="bold"/>
    </style:style>
    <style:style style:name="T7" style:family="text">
      <style:text-properties fo:font-weight="bold" officeooo:rsid="00189030" style:font-name-asian="Arial1" style:font-weight-asian="bold" style:font-name-complex="Arial1" style:font-weight-complex="bold"/>
    </style:style>
    <style:style style:name="T8" style:family="text">
      <style:text-properties style:font-name-asian="Arial1" style:font-name-complex="Arial1"/>
    </style:style>
    <style:style style:name="T9" style:family="text">
      <style:text-properties officeooo:rsid="00189030" style:font-name-asian="Arial1" style:font-name-complex="Arial1"/>
    </style:style>
    <style:style style:name="T10" style:family="text">
      <style:text-properties officeooo:rsid="00199bee"/>
    </style:style>
    <style:style style:name="T11" style:family="text">
      <style:text-properties fo:background-color="#ffffff" loext:char-shading-value="0"/>
    </style:style>
    <style:style style:name="T12" style:family="text">
      <style:text-properties fo:background-color="#ffffff" loext:char-shading-value="0"/>
    </style:style>
    <style:style style:name="T13" style:family="text">
      <style:text-properties officeooo:rsid="001a097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4">PEDIDO DE PROVIDÊNCIAS Nº</text:span><text:span text:style-name="T6"> </text:span><text:span text:style-name="T7">1460</text:span><text:span text:style-name="T4">/202</text:span><text:span text:style-name="T6">6</text:span></text:p>
      <text:p text:style-name="P15">Recolhimento de entulhos e restos de material de construção na Av<text:span text:style-name="T10">enida </text:span>Floresta, em frente ao n<text:span text:style-name="T10">º </text:span>1509 e ao lado do n<text:span text:style-name="T10">º </text:span>1710, no <text:span text:style-name="T10">B</text:span>airro Boa Saúde.</text:p>
      <text:p text:style-name="P12">Solicita-se, após os trâmites regimentais, que seja enviada cópia da presente proposição ao Poder Executivo, para que realize as seguintes providências:</text:p>
      <text:p text:style-name="P13"/>
      <text:p text:style-name="P13">Recolhimento de entulhos e restos de material de construção na Avenida Floresta, em frente ao nº 1509 e ao lado do nº 1710, no Bairro Boa Saúde.</text:p>
      <text:p text:style-name="P8"/>
      <text:p text:style-name="P8"><text:span text:style-name="T5">Este pedido de providências está protocolado sob o</text:span><text:span text:style-name="T8"> </text:span><text:span text:style-name="T9">nº </text:span><text:span text:style-name="T8">63231/2026.</text:span></text:p>
      <text:p text:style-name="P8"/>
      <text:p text:style-name="P8"><text:span text:style-name="T1">Certos d</text:span><text:span text:style-name="T8">o compromisso com</text:span><text:span text:style-name="T1"> a nossa cidade, subscrevemo-nos.</text:span></text:p>
      <text:p text:style-name="P8"/>
      <text:p text:style-name="P8"/>
      <text:p text:style-name="P8"><text:span text:style-name="T1">Novo Hamburgo, </text:span><text:span text:style-name="T8">2</text:span><text:span text:style-name="T9">7</text:span><text:span text:style-name="T1"> de </text:span><text:span text:style-name="T8">abril </text:span><text:span text:style-name="T1">de 202</text:span><text:span text:style-name="T8">6</text:span><text:span text:style-name="T1">.</text:span></text:p>
      <text:p text:style-name="P7"/>
      <text:p text:style-name="P7"/>
      <text:p text:style-name="P7"/>
      <text:p text:style-name="P7"/>
      <text:p text:style-name="P7"/>
      <text:p text:style-name="P9">Vereador Enio Brizola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<text:span text:style-name="T2">o </text:span>original do autor.</text:p>
      <text:p text:style-name="P10">/<text:span text:style-name="T1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62cm" svg:height="1.56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8T14:25:57.139291218</dc:date>
    <meta:editing-duration>PT3M48S</meta:editing-duration>
    <meta:editing-cycles>3</meta:editing-cycles>
    <meta:document-statistic meta:table-count="0" meta:image-count="1" meta:object-count="0" meta:page-count="1" meta:paragraph-count="16" meta:word-count="184" meta:character-count="1088" meta:non-whitespace-character-count="918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