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.199cm" fo:margin-bottom="0.199cm" style:contextual-spacing="true" fo:line-height="100%" fo:text-align="end" style:justify-single-word="false" fo:text-indent="3cm" style:auto-text-indent="false"/>
      <style:text-properties style:font-name="Liberation Sans" officeooo:paragraph-rsid="00151829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.199cm" fo:margin-bottom="0.199cm" style:contextual-spacing="true" fo:line-height="100%" fo:text-align="justify" style:justify-single-word="false" fo:text-indent="3cm" style:auto-text-indent="false"/>
      <style:text-properties style:font-name="Liberation Sans" officeooo:paragraph-rsid="00151829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.199cm" fo:margin-bottom="0.199cm" style:contextual-spacing="true" fo:line-height="100%" fo:text-align="start" style:justify-single-word="false" fo:text-indent="0cm" style:auto-text-indent="false"/>
      <style:text-properties style:font-name="Liberation Sans" officeooo:paragraph-rsid="00151829"/>
    </style:style>
    <style:style style:name="P8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1"/>
      <style:text-properties style:font-name="Liberation Sans" fo:font-weight="bold" style:font-name-asian="Arial1" style:font-weight-asian="bold" style:font-name-complex="Arial1" style:font-weight-complex="bold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weight="bold" style:font-name-asian="Arial1" style:font-weight-asian="bold" style:font-name-complex="Arial1" style:font-weight-complex="bold"/>
    </style:style>
    <style:style style:name="P10" style:family="paragraph" style:parent-style-name="Standard">
      <loext:graphic-properties draw:fill-gradient-name="gradient" draw:fill-hatch-name="hatch"/>
      <style:paragraph-properties fo:margin-left="8.1cm" fo:margin-right="0cm" fo:margin-top="0cm" fo:margin-bottom="0cm" style:contextual-spacing="true" fo:line-height="100%" fo:text-align="justify" style:justify-single-word="false" fo:keep-together="auto" fo:orphans="0" fo:widows="0" fo:text-indent="0cm" style:auto-text-indent="false" fo:break-before="auto" fo:break-after="auto" fo:keep-with-next="auto"/>
      <style:text-properties style:font-name="Liberation Sans" fo:font-weight="normal" style:font-name-asian="Arial1" style:font-weight-asian="normal" style:font-name-complex="Arial1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8.1cm" fo:margin-right="0cm" fo:margin-top="0cm" fo:margin-bottom="0cm" style:contextual-spacing="true" fo:line-height="100%" fo:text-align="justify" style:justify-single-word="false" fo:orphans="0" fo:widows="0" fo:text-indent="0cm" style:auto-text-indent="false"/>
      <style:text-properties style:font-name="Liberation Sans" fo:font-weight="normal" style:font-name-asian="Arial1" style:font-weight-asian="normal" style:font-name-complex="Arial1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.199cm" fo:margin-bottom="0.199cm" style:contextual-spacing="tru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3" style:family="paragraph" style:parent-style-name="Standard" style:list-style-name="WWNum1">
      <loext:graphic-properties draw:fill-gradient-name="gradient" draw:fill-hatch-name="hatch"/>
      <style:paragraph-properties fo:margin-left="0cm" fo:margin-right="0cm" fo:margin-top="0.199cm" fo:margin-bottom="0.199cm" style:contextual-spacing="tru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style:font-name-asian="Arial1" style:font-name-complex="Arial1"/>
    </style:style>
    <style:style style:name="T4" style:family="text">
      <style:text-properties fo:color="#00000a" loext:opacity="100%" style:font-name="Arial" style:font-name-asian="Arial1" style:font-name-complex="Arial1"/>
    </style:style>
    <style:style style:name="T5" style:family="text">
      <style:text-properties fo:color="#00000a" loext:opacity="100%" style:font-name-asian="Arial1" style:font-name-complex="Arial1"/>
    </style:style>
    <style:style style:name="T6" style:family="text">
      <style:text-properties fo:color="#00000a" loext:opacity="100%" officeooo:rsid="00151829" style:font-name-asian="Arial1" style:font-name-complex="Arial1"/>
    </style:style>
    <style:style style:name="T7" style:family="text">
      <style:text-properties officeooo:rsid="00151829"/>
    </style:style>
    <style:style style:name="T8" style:family="text">
      <style:text-properties style:font-name-asian="Arial1" style:font-name-complex="Arial1"/>
    </style:style>
    <style:style style:name="T9" style:family="text">
      <style:text-properties officeooo:rsid="00151829"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REQUERIMENTO Nº <text:span text:style-name="T7">630</text:span>/2026</text:p>
      <text:p text:style-name="P9"/>
      <text:p text:style-name="P10">Informações ao Poder Executivo acerca da não execução de recursos destinados à entidade SOS do Bem NH, oriundos de emenda parlamentar federal e de emendas impositivas municipais.</text:p>
      <text:p text:style-name="P11"/>
      <text:p text:style-name="P12">Requer-se, após os trâmites regimentais, que o Poder Executivo Municipal informe, por intermédio da Secretaria competente, as seguintes informações:</text:p>
      <text:p text:style-name="P12"/>
      <text:list xml:id="list3411287951" text:style-name="WWNum1">
        <text:list-item>
          <text:p text:style-name="P13">Considerando o Ofício nº 0160/2024, que comunica o pagamento de emenda parlamentar individual com indicação de destinação de R$ 50.000,00 à entidade SOS do Bem NH, e considerando que o referido valor não foi repassado até o presente momento, informar detalhadamente os motivos do não pagamento;</text:p>
        </text:list-item>
        <text:list-item>
          <text:p text:style-name="P13">Informar qual foi a destinação efetivamente dada ao valor recebido pelo Município no âmbito da referida emenda parlamentar;</text:p>
        </text:list-item>
        <text:list-item>
          <text:p text:style-name="P13">Informar quando será realizado o repasse do valor de R$ 50.000,00 à entidade SOS do Bem NH, indicando prazo concreto para sua execução;</text:p>
        </text:list-item>
        <text:list-item>
          <text:p text:style-name="P13">Considerando que, por meio da Emenda nº 9 de 2024 à Lei Orçamentária Anual, diversos vereadores destinaram recursos à entidade SOS do Bem NH, totalizando o valor de R$ 30.500,00, e considerando que tais valores não foram pagos até o presente momento, informar detalhadamente os motivos do não pagamento;</text:p>
        </text:list-item>
        <text:list-item>
          <text:p text:style-name="P13">Informar quando será realizado o pagamento dos valores destinados à entidade SOS do Bem NH por meio das emendas impositivas municipais, indicando prazos concretos para sua execução;</text:p>
        </text:list-item>
        <text:list-item>
          <text:p text:style-name="P13">Informar qual Secretaria Municipal é responsável pela gestão e execução dos referidos recursos;</text:p>
        </text:list-item>
        <text:list-item>
          <text:p text:style-name="P13">Solicita-se o encaminhamento de documentos comprobatórios relacionados à execução ou não execução dos recursos, incluindo empenhos, liquidações, pagamentos e eventuais instrumentos jurídicos;</text:p>
        </text:list-item>
        <text:list-item>
          <text:p text:style-name="P13">Esclarecer se houve abertura de crédito adicional, remanejamento ou alteração orçamentária vinculada à utilização dos recursos mencionados.</text:p>
        </text:list-item>
      </text:list>
      <text:p text:style-name="P12"/>
      <text:p text:style-name="P6"><text:span text:style-name="T8">Solicito respostas individuais e detalhadas para cada item.</text:span></text:p>
      <text:p text:style-name="P6"><text:span text:style-name="T8"/></text:p>
      <text:p text:style-name="P6"><text:span text:style-name="T2"/></text:p>
      <text:p text:style-name="P6"><text:span text:style-name="T2">Novo Hamburgo, </text:span><text:span text:style-name="T8">2</text:span><text:span text:style-name="T9">8</text:span><text:span text:style-name="T8"> de abril de </text:span><text:span text:style-name="T2"><text:s/></text:span><text:span text:style-name="T8">2026</text:span><text:span text:style-name="T2">.</text:span></text:p>
      <text:p text:style-name="P5"><text:span text:style-name="T8"><text:line-break/></text:span><text:span text:style-name="T2">Vereadora Professora Luciana Martins</text:span></text:p>
      <text:p text:style-name="P6"><text:span text:style-name="T2"/></text:p>
      <text:p text:style-name="P7"><text:span text:style-name="T5">Obs.: Redação conforme o original da autora./</text:span><text:span text:style-name="T6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Arial" fo:font-family="Arial" style:font-family-generic="roman" style:font-pitch="variable" style:text-underline-style="none" fo:font-weight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cycles>3</meta:editing-cycles>
    <meta:editing-duration>PT7M23S</meta:editing-duration>
    <dc:date>2026-04-28T13:56:44.435207980</dc:date>
    <meta:document-statistic meta:table-count="0" meta:image-count="1" meta:object-count="0" meta:page-count="1" meta:paragraph-count="21" meta:word-count="363" meta:character-count="2350" meta:non-whitespace-character-count="2012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