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15%" fo:text-align="justify" style:justify-single-word="false" fo:text-indent="0cm" style:auto-text-indent="false" fo:background-color="transparent" style:writing-mode="page"/>
      <style:text-properties style:font-name="Liberation Sans" officeooo:paragraph-rsid="03cbb3a8"/>
    </style:style>
    <style:style style:name="P6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 style:writing-mode="page"/>
      <style:text-properties style:font-name="Liberation Sans" fo:font-weight="normal" officeooo:paragraph-rsid="03dd76e5" style:font-weight-asian="normal" style:font-weight-complex="normal"/>
    </style:style>
    <style:style style:name="P7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8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9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officeooo:paragraph-rsid="008cd5d1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 fo:background-color="transparent"/>
      <style:text-properties style:font-name="Liberation Sans" officeooo:paragraph-rsid="03d9b4a8"/>
    </style:style>
    <style:style style:name="P11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045301" officeooo:paragraph-rsid="03d4434b" style:font-name-asian="Arial1" style:font-size-asian="12pt" style:font-weight-asian="normal" style:font-name-complex="Arial1" style:font-size-complex="12pt" style:font-weight-complex="normal"/>
    </style:style>
    <style:style style:name="P12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 style:writing-mode="page"/>
      <style:text-properties style:font-name="Liberation Sans" fo:font-weight="normal" officeooo:paragraph-rsid="03e72a44" style:font-weight-asian="normal" style:font-weight-complex="normal"/>
    </style:style>
    <style:style style:name="P13" style:family="paragraph" style:parent-style-name="Text_20_body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/>
      <style:text-properties style:font-name="Liberation Sans" fo:font-weight="normal" officeooo:paragraph-rsid="03e72a44" style:font-weight-asian="normal" style:font-weight-complex="normal"/>
    </style:style>
    <style:style style:name="P14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Liberation Sans" fo:font-weight="normal" officeooo:paragraph-rsid="03e72a44" style:font-weight-asian="normal" style:font-weight-complex="normal"/>
    </style:style>
    <style:style style:name="P15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Liberation Sans" officeooo:paragraph-rsid="03e72a44"/>
    </style:style>
    <style:style style:name="P16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 style:writing-mode="page"/>
      <style:text-properties style:font-name="Liberation Sans" officeooo:paragraph-rsid="03e72a44"/>
    </style:style>
    <style:style style:name="T1" style:family="text">
      <style:text-properties style:font-name="Liberation Sans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font-weight="normal" officeooo:rsid="03e72a44" style:font-weight-asian="normal" style:font-weight-complex="normal"/>
    </style:style>
    <style:style style:name="T4" style:family="text">
      <style:text-properties officeooo:rsid="02d8ee08"/>
    </style:style>
    <style:style style:name="T5" style:family="text">
      <style:text-properties officeooo:rsid="035c4c63"/>
    </style:style>
    <style:style style:name="T6" style:family="text">
      <style:text-properties officeooo:rsid="030976bf"/>
    </style:style>
    <style:style style:name="T7" style:family="text">
      <style:text-properties fo:font-size="12pt" fo:font-weight="normal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3cbb3a8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3af07d2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30976bf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3ddeebf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3e4f0d9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30976bf" style:font-size-asian="12pt" style:font-weight-asian="normal" style:font-name-complex="Arial" style:font-size-complex="12pt" style:font-weight-complex="normal"/>
    </style:style>
    <style:style style:name="T14" style:family="text">
      <style:text-properties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15" style:family="text">
      <style:text-properties fo:font-size="12pt" fo:font-weight="normal" officeooo:rsid="035c4c63" style:font-size-asian="12pt" style:font-weight-asian="normal" style:font-name-complex="Arial" style:font-size-complex="12pt" style:font-weight-complex="normal"/>
    </style:style>
    <style:style style:name="T16" style:family="text">
      <style:text-properties fo:font-size="12pt" fo:font-weight="normal" officeooo:rsid="03d9b4a8" style:font-size-asian="12pt" style:font-weight-asian="normal" style:font-name-complex="Arial" style:font-size-complex="12pt" style:font-weight-complex="normal"/>
    </style:style>
    <style:style style:name="T17" style:family="text">
      <style:text-properties fo:font-size="12pt" fo:font-weight="bold" officeooo:rsid="03db4cf3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T18" style:family="text">
      <style:text-properties fo:font-size="12pt" fo:font-weight="bold" officeooo:rsid="002d0972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T19" style:family="text">
      <style:text-properties fo:font-size="12pt" fo:font-weight="bold" officeooo:rsid="03e72a44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T20" style:family="text">
      <style:text-properties fo:font-size="12pt" fo:font-weight="bold" officeooo:rsid="02cbcc64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T21" style:family="text">
      <style:text-properties fo:font-size="12pt" fo:font-weight="bold" officeooo:rsid="03cbb3a8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T22" style:family="text">
      <style:text-properties officeooo:rsid="03d9b4a8"/>
    </style:style>
    <style:style style:name="T23" style:family="text">
      <style:text-properties officeooo:rsid="03e327d1"/>
    </style:style>
    <style:style style:name="T24" style:family="text">
      <style:text-properties officeooo:rsid="03e72a44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17">INDICA</text:span><text:span text:style-name="T18">ÇÃO </text:span><text:span text:style-name="T19">153</text:span><text:span text:style-name="T18">/</text:span><text:span text:style-name="T20">202</text:span><text:span text:style-name="T21">6</text:span></text:p>
      <text:p text:style-name="P10">Sugestão ao Executivo Municipal para o encaminhamento de projeto de lei que regulamente a autorização para que terceiros devidamente autorizados possam realizar a retirada, renovação e atualização de receitas médicas de pacientes acamados ou com dificuldades de locomoção, no âmbito do Município de Novo Hamburgo.</text:p>
      <text:p text:style-name="P13">Solicita-se, após os trâmites regimentais, que seja enviada cópia da presente proposição ao Poder Executivo, para que realize <text:span text:style-name="T24">a seguinte indicação:</text:span></text:p>
      <text:p text:style-name="P14"/>
      <text:p text:style-name="P14">Sugestão ao Executivo Municipal para o encaminhamento de projeto de lei que regulamente a autorização para que terceiros devidamente autorizados possam realizar a retirada, renovação e atualização de receitas médicas de pacientes acamados ou com dificuldades de locomoção, no âmbito do Município de Novo Hamburgo, junto às Unidades de Saúde da Família (USFs) e Unidades Básicas de Saúde (UBSs), conforme já proposto por meio do Projeto de Sugestão nº 01/2026, de autoria do Vereador Cristiano Coller <text:span text:style-name="T24">e </text:span>especialmente <text:span text:style-name="T24">em</text:span> casos de uso contínuo <text:span text:style-name="T24">de medicações.</text:span></text:p>
      <text:p text:style-name="P14"/>
      <text:p text:style-name="P15"><text:span text:style-name="T2">A presente indicação tem como objetivo garantir maior acesso e continuidade no atendimento de saúde para pacientes acamados ou com dificuldades de locomoção no </text:span><text:span text:style-name="T3">M</text:span><text:span text:style-name="T2">unicípio de Novo Hamburgo.</text:span></text:p>
      <text:p text:style-name="P15"><text:span text:style-name="T2"/></text:p>
      <text:p text:style-name="P15">Atualmente, conforme entendimento do Executivo, há a exigência de que o profissional médico realize a revisão presencial do paciente para a renovação das receitas, ainda que se trate de medicação de uso contínuo. Embora também seja mencionado que profissionais de saúde possam se deslocar até pacientes acamados, sabe-se que essa prática não ocorre de forma uniforme em todas as unidades do município, nem contempla a totalidade dos pacientes que necessitam desse tipo de atendimento.</text:p>
      <text:p text:style-name="P15"/>
      <text:p text:style-name="P15">Essa realidade acaba gerando dificuldades significativas para <text:span text:style-name="T23">diversos</text:span> pacientes que dependem de terceiros para garantir a continuidade de seus tratamentos, podendo resultar na interrupção de medicamentos essenciais à sua saúde.</text:p>
      <text:p text:style-name="P15"/>
      <text:p text:style-name="P15">Diante disso, torna-se fundamental a regulamentação dessa prática por meio de legislação municipal, estabelecendo critérios claros, como a autorização formal de representantes, bem como a definição de escalas, dias ou protocolos específicos para atendimento desses casos. A medida visa assegurar que todas as <text:soft-page-break/>unidades de saúde do município ofereçam esse suporte de maneira padronizada e eficiente.</text:p>
      <text:p text:style-name="P15"/>
      <text:p text:style-name="P15">A iniciativa busca, portanto, promover dignidade, acesso à saúde e continuidade de tratamento, evitando prejuízos aos pacientes que se encontram impossibilitados de comparecer presencialmente às unidades de atendimento.</text:p>
      <text:p text:style-name="P15"><text:span text:style-name="T7"/></text:p>
      <text:p text:style-name="P15"><text:span text:style-name="T7"/></text:p>
      <text:p text:style-name="P15"><text:span text:style-name="T7">Novo Hamburgo, </text:span><text:span text:style-name="T12">30</text:span><text:span text:style-name="T11"> de abril</text:span><text:span text:style-name="T9"> </text:span><text:span text:style-name="T10">de 202</text:span><text:span text:style-name="T8">6</text:span><text:span text:style-name="T10">.</text:span></text:p>
      <text:p text:style-name="P15"><text:span text:style-name="T13"/></text:p>
      <text:p text:style-name="P15"><text:span text:style-name="T13"/></text:p>
      <text:p text:style-name="P15"><text:span text:style-name="T13"/></text:p>
      <text:p text:style-name="P15"><text:span text:style-name="T13"/></text:p>
      <text:p text:style-name="P15"><text:span text:style-name="T13"/></text:p>
      <text:p text:style-name="P16"><text:span text:style-name="T13">Vereador</text:span><text:span text:style-name="T14"> </text:span><text:span text:style-name="T15">Cristiano Colle</text:span><text:span text:style-name="T16">r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Obs.: Redação conforme o original do autor.</text:p>
      <text:p text:style-name="P11">/AU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38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print-date>2026-04-28T15:58:41.281702060</meta:print-date>
    <meta:document-statistic meta:table-count="0" meta:image-count="1" meta:object-count="0" meta:page-count="2" meta:paragraph-count="19" meta:word-count="455" meta:character-count="3042" meta:non-whitespace-character-count="2604"/>
    <meta:user-defined meta:name="Info 1"/>
    <meta:user-defined meta:name="Info 2"/>
    <meta:user-defined meta:name="Info 3"/>
    <meta:user-defined meta:name="Info 4"/>
  </office:meta>
</office:document-meta>
</file>