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P7" style:family="paragraph" style:parent-style-name="Standard">
      <style:paragraph-properties fo:margin-left="0cm" fo:margin-right="0cm" fo:margin-top="0.423cm" fo:margin-bottom="0cm" style:contextual-spacing="false" fo:line-height="100%" fo:text-align="justify" style:justify-single-word="false" fo:text-indent="0.106cm" style:auto-text-indent="false"/>
      <style:text-properties style:font-name="Arial" style:font-name-asian="Arial1" style:font-name-complex="Arial1"/>
    </style:style>
    <style:style style:name="P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officeooo:paragraph-rsid="000f0b41" style:font-name-asian="Arial1" style:font-name-complex="Arial1"/>
    </style:style>
    <style:style style:name="P10" style:family="paragraph" style:parent-style-name="Standard">
      <style:paragraph-properties fo:margin-top="0.423cm" fo:margin-bottom="0.423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11" style:family="paragraph" style:parent-style-name="Standard">
      <style:paragraph-properties fo:margin-top="0.423cm" fo:margin-bottom="0cm" style:contextual-spacing="false" fo:line-height="100%" fo:text-align="justify" style:justify-single-word="false"/>
      <style:text-properties style:font-name="Arial" style:font-name-asian="Arial1" style:font-name-complex="Arial1"/>
    </style:style>
    <style:style style:name="P12" style:family="paragraph" style:parent-style-name="Standard">
      <style:paragraph-properties fo:margin-top="0.423cm" fo:margin-bottom="0.423cm" style:contextual-spacing="false" fo:line-height="100%" fo:text-align="end" style:justify-single-word="false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style:font-name="Arial" fo:font-weight="bold" style:font-name-asian="Arial1" style:font-weight-asian="bold" style:font-name-complex="Arial1" style:font-weight-complex="bold"/>
    </style:style>
    <style:style style:name="P14" style:family="paragraph" style:parent-style-name="Standard">
      <loext:graphic-properties draw:fill-gradient-name="gradient" draw:fill-hatch-name="hatch"/>
      <style:paragraph-properties fo:margin-left="8.999cm" fo:margin-right="0cm" fo:margin-top="1.499cm" fo:margin-bottom="1.401cm" style:contextual-spacing="false" fo:line-height="100%" fo:text-align="justify" style:justify-single-word="false" fo:text-indent="0cm" style:auto-text-indent="false"/>
      <style:text-properties style:font-name="Arial" fo:font-weight="bold" style:font-name-asian="Arial1" style:font-weight-asian="bold" style:font-name-complex="Arial1" style:font-weight-complex="bold"/>
    </style:style>
    <style:style style:name="P15" style:family="paragraph" style:parent-style-name="Standard">
      <style:paragraph-properties fo:margin-top="0.423cm" fo:margin-bottom="0.423cm" style:contextual-spacing="false" fo:line-height="100%" fo:text-align="center" style:justify-single-word="false"/>
      <style:text-properties style:font-name="Arial" fo:font-weight="bold" style:font-name-asian="Arial1" style:font-weight-asian="bold" style:font-name-complex="Arial1" style:font-weight-complex="bold"/>
    </style:style>
    <style:style style:name="P16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center" style:justify-single-word="false"/>
      <style:text-properties style:font-name="Arial" fo:font-weight="bold" style:font-name-asian="Arial1" style:font-weight-asian="bold" style:font-name-complex="Arial1" style:font-weight-complex="bold"/>
    </style:style>
    <style:style style:name="P17" style:family="paragraph" style:parent-style-name="Standard" style:master-page-name="Standard">
      <style:paragraph-properties fo:line-height="100%" fo:text-align="center" style:justify-single-word="false" style:page-number="1"/>
    </style:style>
    <style:style style:name="P18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</style:style>
    <style:style style:name="P19" style:family="paragraph" style:parent-style-name="Standard">
      <loext:graphic-properties draw:fill-gradient-name="gradient" draw:fill-hatch-name="hatch"/>
      <style:paragraph-properties fo:margin-top="0.101cm" fo:margin-bottom="0.101cm" style:contextual-spacing="false" fo:line-height="100%" fo:text-align="justify" style:justify-single-word="false"/>
      <style:text-properties style:font-name="Arial" officeooo:paragraph-rsid="0010de3b" style:font-name-asian="Arial1" style:font-name-complex="Arial1"/>
    </style:style>
    <style:style style:name="T1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2" style:family="text">
      <style:text-properties style:font-name="Arial" fo:font-weight="bold" style:font-name-asian="Arial1" style:font-weight-asian="bold" style:font-name-complex="Arial1" style:font-weight-complex="bold"/>
    </style:style>
    <style:style style:name="T3" style:family="text">
      <style:text-properties style:font-name="Arial" fo:font-weight="bold" officeooo:rsid="000f0b41" style:font-name-asian="Arial1" style:font-weight-asian="bold" style:font-name-complex="Arial1" style:font-weight-complex="bold"/>
    </style:style>
    <style:style style:name="T4" style:family="text">
      <style:text-properties style:font-name="Arial" style:font-name-asian="Arial1" style:font-name-complex="Arial1"/>
    </style:style>
    <style:style style:name="T5" style:family="text">
      <style:text-properties style:font-name="Arial" officeooo:rsid="000fb4ff" style:font-name-asian="Arial1" style:font-name-complex="Arial1"/>
    </style:style>
    <style:style style:name="T6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">PROJETO DE </text:span><text:span text:style-name="T2">DECRETO LEGISLATIVO </text:span><text:span text:style-name="T1">Nº</text:span><text:span text:style-name="T2"> </text:span><text:span text:style-name="T3">3</text:span><text:span text:style-name="T1">/202</text:span><text:span text:style-name="T2">6</text:span></text:p>
      <text:p text:style-name="P14">Institui o Fórum Anual sobre Neurodiversidade no âmbito do Poder Legislativo do Município de Novo Hamburgo.</text:p>
      <text:p text:style-name="P8">______________________, PRESIDENTE DA CÂMARA MUNICIPAL DE NOVO HAMBURGO, faço saber que esta aprovou e eu promulgo o seguinte:</text:p>
      <text:p text:style-name="P8"/>
      <text:p text:style-name="P16">DECRETO LEGISLATIVO</text:p>
      <text:p text:style-name="P16"/>
      <text:p text:style-name="P8"><text:span text:style-name="T6">Art. 1º <text:s/></text:span>Fica instituído o Fórum Anual sobre Neurodiversidade no âmbito do Poder Legislativo do Município de Novo Hamburgo, a ser realizado anualmente, preferencialmente no mês de abril.</text:p>
      <text:p text:style-name="P9"><text:span text:style-name="T6">Art. 2º</text:span> <text:s/>O Fórum Anual sobre Neurodiversidade tem como objetivos:</text:p>
      <text:p text:style-name="P8"><text:span text:style-name="T6">I –</text:span> promover debates qualificados sobre neurodiversidade, com foco em condições como o Transtorno do Espectro Autista (TEA), o Transtorno do Déficit de Atenção com Hiperatividade (TDAH), a dislexia, entre outras;</text:p>
      <text:p text:style-name="P8"><text:span text:style-name="T6">II –</text:span> propor ações de inclusão e acessibilidade;</text:p>
      <text:p text:style-name="P8"><text:span text:style-name="T6">III –</text:span> fortalecer redes de apoio às pessoas neurodivergentes e às suas famílias;</text:p>
      <text:p text:style-name="P8"><text:span text:style-name="T6">IV –</text:span> contribuir para a formulação de políticas públicas voltadas à promoção da qualidade de vida e da cidadania.</text:p>
      <text:p text:style-name="P9"><text:span text:style-name="T6">Art. 3º </text:span><text:s/>As atividades a serem realizadas no âmbito do Fórum Anual sobre Neurodiversidade poderão incluir palestras, mesas-redondas, depoimentos, rodas de conversa e espaços para manifestação da comunidade.</text:p>
      <text:p text:style-name="P19"><text:span text:style-name="T6">Art. 4º</text:span> <text:s/>Para o cumprimento de suas finalidades, o Fórum Anual sobre Neurodiversidade poderá contar com a participação de:</text:p>
      <text:p text:style-name="P8"><text:span text:style-name="T6">I –</text:span> pessoas neurodivergentes e seus familiares;</text:p>
      <text:p text:style-name="P8"><text:span text:style-name="T6">II –</text:span> profissionais das áreas de saúde, educação e assistência social;</text:p>
      <text:p text:style-name="P8"><text:span text:style-name="T6">III –</text:span> especialistas em neurodesenvolvimento;</text:p>
      <text:p text:style-name="P8"><text:span text:style-name="T6">IV –</text:span> representantes de organizações da sociedade civil;</text:p>
      <text:p text:style-name="P8"><text:span text:style-name="T6">V – </text:span>autoridades das esferas municipal, estadual e federal.</text:p>
      <text:p text:style-name="P8"><text:span text:style-name="T6">Art. 5º</text:span> <text:s/>As despesas decorrentes da execução deste Decreto Legislativo correrão por conta de dotações orçamentárias próprias do Poder Legislativo.</text:p>
      <text:p text:style-name="P8"><text:span text:style-name="T6">Art. 6º <text:s/></text:span>Este Decreto Legislativo entra em vigor na data de sua publicação.</text:p>
      <text:p text:style-name="P18"><text:span text:style-name="T4">GABINETE DA PRESIDÊNCIA “VICTOR HUGO KUNZ”, aos __________.</text:span></text:p>
      <text:p text:style-name="P18"><text:span text:style-name="T4"/></text:p>
      <text:p text:style-name="P18"><text:span text:style-name="T4"><text:tab/><text:tab/><text:tab/><text:tab/><text:tab/><text:tab/><text:tab/><text:tab/></text:span><text:span text:style-name="T5">Presidente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margin-top="0.847cm" fo:margin-bottom="0.212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margin-top="0.635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8pt" fo:font-style="normal" style:text-underline-style="none" fo:font-weight="bold" style:font-name-asian="Verdana1" style:font-family-asian="Verdana" style:font-family-generic-asian="system" style:font-pitch-asian="variable" style:font-size-asian="18pt" style:font-style-asian="normal" style:font-weight-asian="bold" style:font-name-complex="Verdana1" style:font-family-complex="Verdana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cm" fo:margin-right="0cm" fo:margin-top="0.494cm" fo:margin-bottom="0.14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cm" fo:margin-right="0cm" fo:margin-top="0.42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cm" fo:margin-right="0cm" fo:margin-top="0.388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cm" fo:margin-right="0cm" fo:margin-top="0.353cm" fo:margin-bottom="0.071cm" style:contextual-spacing="false" fo:line-height="100%" fo:text-align="start" style:justify-single-word="false" fo:keep-together="always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start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normal" style:font-name-asian="Verdana1" style:font-family-asian="Verdana" style:font-family-generic-asian="system" style:font-pitch-asian="variable" style:font-size-asian="14pt" style:font-style-asian="normal" style:font-weight-asian="normal" style:font-name-complex="Verdana1" style:font-family-complex="Verdana" style:font-family-generic-complex="system" style:font-pitch-complex="variable" style:font-size-complex="14pt" style:font-style-complex="normal" style:font-weight-complex="normal"/>
    </style:style>
    <style:style style:name="Subtitle" style:family="paragraph" style:parent-style-name="normal" style:next-style-name="Standard" style:default-outline-level="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lways"/>
      <style:text-properties fo:font-variant="normal" fo:text-transform="none" fo:color="#000000" loext:opacity="100%" style:text-line-through-style="none" style:text-line-through-type="none" style:text-position="0% 100%" style:font-name="Verdana" fo:font-family="Verdana" style:font-family-generic="roman" style:font-pitch="variable" fo:font-size="14pt" fo:font-style="italic" style:text-underline-style="none" fo:font-weight="normal" style:font-name-asian="Verdana1" style:font-family-asian="Verdana" style:font-family-generic-asian="system" style:font-pitch-asian="variable" style:font-size-asian="14pt" style:font-style-asian="italic" style:font-weight-asian="normal" style:font-name-complex="Verdana1" style:font-family-complex="Verdana" style:font-family-generic-complex="system" style:font-pitch-complex="variable" style:font-size-complex="14pt" style:font-style-complex="italic" style:font-weight-complex="norm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1.27cm" fo:margin-right="0cm" fo:line-height="115%" fo:orphans="2" fo:widows="2" fo:text-indent="1.27cm" style:auto-text-indent="false"/>
      <style:text-properties style:font-name="Arial" style:font-name-asian="Arial1" style:font-name-complex="Arial1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699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04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cycles>4</meta:editing-cycles>
    <meta:editing-duration>PT11M4S</meta:editing-duration>
    <dc:date>2026-05-06T12:02:26.439317155</dc:date>
    <meta:document-statistic meta:table-count="0" meta:image-count="1" meta:object-count="0" meta:page-count="1" meta:paragraph-count="27" meta:word-count="339" meta:character-count="2280" meta:non-whitespace-character-count="1943"/>
  </office:meta>
</office:document-meta>
</file>