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DejaVu Sans3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P7" style:family="paragraph" style:parent-style-name="Standard">
      <style:paragraph-properties fo:margin-left="8.601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b587d4" style:font-size-asian="12pt" style:font-size-complex="12pt"/>
    </style:style>
    <style:style style:name="P8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justify" style:justify-single-word="false" fo:hyphenation-ladder-count="no-limit" fo:text-indent="0cm" style:auto-text-indent="false" fo:background-color="transparent" style:writing-mode="page">
        <style:tab-stops>
          <style:tab-stop style:position="1.499cm"/>
        </style:tab-stops>
      </style:paragraph-properties>
      <style:text-properties style:font-name="Nimbus Roman No9 L" fo:font-size="12pt" officeooo:paragraph-rsid="00b587d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111111" loext:opacity="100%" style:font-name="Liberation Sans" fo:font-size="12pt" fo:font-weight="bold" officeooo:rsid="00ac0cee" officeooo:paragraph-rsid="00ff47c0" fo:background-color="transparent" style:font-name-asian="Times New Roman1" style:font-size-asian="12pt" style:font-weight-asian="bold" style:font-name-complex="Arial" style:font-size-complex="12pt" style:font-weight-complex="bold" style:text-scale="95%"/>
    </style:style>
    <style:style style:name="P10" style:family="paragraph" style:parent-style-name="Standard">
      <loext:graphic-properties draw:fill-gradient-name="Gradient_20_2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 style:writing-mode="page"/>
      <style:text-properties style:font-name="Nimbus Roman No9 L1" officeooo:paragraph-rsid="00ff47c0" style:font-name-complex="Calibri1"/>
    </style:style>
    <style:style style:name="P11" style:family="paragraph" style:parent-style-name="Standard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 style:writing-mode="page"/>
      <style:text-properties style:font-name="Liberation Sans" fo:font-size="12pt" officeooo:paragraph-rsid="00ff47c0" style:font-size-asian="12pt" style:font-size-complex="12pt"/>
    </style:style>
    <style:style style:name="P12" style:family="paragraph" style:parent-style-name="Standard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 style:writing-mode="page"/>
      <style:text-properties officeooo:paragraph-rsid="00b587d4"/>
    </style:style>
    <style:style style:name="P13" style:family="paragraph" style:parent-style-name="Title" style:master-page-name="Standard">
      <style:paragraph-properties fo:margin-left="0cm" fo:margin-right="0cm" fo:margin-top="0cm" fo:margin-bottom="0.199cm" style:contextual-spacing="false" fo:text-align="center" style:justify-single-word="false" fo:text-indent="0cm" style:auto-text-indent="false" style:page-number="auto" fo:break-before="auto" fo:break-after="auto"/>
      <style:text-properties style:font-name="Liberation Sans" fo:font-size="12pt" fo:letter-spacing="-0.011cm" fo:font-weight="bold" officeooo:paragraph-rsid="000c47aa" fo:background-color="transparent" style:font-size-asian="12pt" style:font-weight-asian="bold" style:font-size-complex="12pt" style:font-weight-complex="bold"/>
    </style:style>
    <style:style style:name="P14" style:family="paragraph" style:parent-style-name="Text_20_body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5" style:family="paragraph" style:parent-style-name="Text_20_body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fo:font-size="12pt" officeooo:paragraph-rsid="00ff47c0" style:font-size-asian="12pt" style:font-size-complex="12pt"/>
    </style:style>
    <style:style style:name="P16" style:family="paragraph" style:parent-style-name="Text_20_body">
      <loext:graphic-properties draw:fill-gradient-name="Gradient_20_2" draw:fill-hatch-name="hatch"/>
      <style:paragraph-properties fo:margin-top="0.101cm" fo:margin-bottom="0.101cm" style:contextual-spacing="false" fo:line-height="100%" fo:text-align="justify" style:justify-single-word="false"/>
      <style:text-properties style:font-name="Liberation Sans" fo:font-size="12pt" officeooo:paragraph-rsid="0100fdd9" style:font-size-asian="12pt" style:font-size-complex="12pt"/>
    </style:style>
    <style:style style:name="T1" style:family="text">
      <style:text-properties fo:font-size="6pt" style:font-size-asian="6pt" style:font-size-complex="6pt"/>
    </style:style>
    <style:style style:name="T2" style:family="text">
      <style:text-properties fo:font-size="6pt" fo:font-weight="normal" style:font-size-asian="6pt" style:font-weight-asian="normal" style:font-size-complex="6pt" style:font-weight-complex="normal"/>
    </style:style>
    <style:style style:name="T3" style:family="text">
      <style:text-properties fo:color="#000000" loext:opacity="100%" style:font-name="Liberation Sans" fo:font-size="12pt" style:font-size-asian="12pt" style:font-size-complex="12pt"/>
    </style:style>
    <style:style style:name="T4" style:family="text">
      <style:text-properties fo:color="#000000" loext:opacity="100%" style:font-name="Liberation Sans" fo:font-size="12pt" officeooo:rsid="00efe037" style:font-size-asian="12pt" style:font-size-complex="12pt"/>
    </style:style>
    <style:style style:name="T5" style:family="text">
      <style:text-properties officeooo:rsid="0050be31"/>
    </style:style>
    <style:style style:name="T6" style:family="text">
      <style:text-properties officeooo:rsid="0067e263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letter-spacing="normal" fo:language="pt" fo:country="BR" fo:font-style="normal" style:text-underline-style="none" fo:font-weight="normal" officeooo:rsid="00b403f1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letter-spacing="normal" fo:language="pt" fo:country="BR" fo:font-style="normal" style:text-underline-style="none" fo:font-weight="normal" officeooo:rsid="00efe037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fo:font-weight="normal" officeooo:rsid="00f0cb76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fo:font-weight="normal" officeooo:rsid="00bb8a5a" style:letter-kerning="false" fo:background-color="#ffffff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1" style:family="text">
      <style:text-properties officeooo:rsid="00ac0cee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weight="normal" officeooo:rsid="00ff47c0" style:font-weight-asian="normal" style:font-weight-complex="normal"/>
    </style:style>
    <style:style style:name="T14" style:family="text">
      <style:text-properties officeooo:rsid="00ff47c0"/>
    </style:style>
    <style:style style:name="T15" style:family="text">
      <style:text-properties officeooo:rsid="0100fdd9"/>
    </style:style>
    <style:style style:name="T16" style:family="text">
      <style:text-properties officeooo:rsid="0102bbd9"/>
    </style:style>
    <style:style style:name="T17" style:family="text">
      <style:text-properties officeooo:rsid="0109fe0c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1">PROJETO DE LEI</text:span> <text:span text:style-name="T5">Nº </text:span><text:span text:style-name="T17">79</text:span><text:span text:style-name="T5">/</text:span>20<text:span text:style-name="T6">2</text:span><text:span text:style-name="T14">6</text:span></text:p>
      <text:p text:style-name="P9">Institui o Programa Permanente de Saúde Mental para Protetores Independentes de Animais no âmbito do Município de Novo Hamburgo e dá outras providências.</text:p>
      <text:p text:style-name="P10"><text:span text:style-name="Fonte_20_parág._20_padrão"><text:span text:style-name="T9">O</text:span></text:span><text:span text:style-name="Fonte_20_parág._20_padrão"><text:span text:style-name="T10"> PREFEIT</text:span></text:span><text:span text:style-name="Fonte_20_parág._20_padrão"><text:span text:style-name="T9">O</text:span></text:span><text:span text:style-name="Fonte_20_parág._20_padrão"><text:span text:style-name="T10"> MUNICIPAL DE NOVO HAMBURGO, Faço saber que o Poder Legislativo Municipal aprovou e eu sanciono e promulgo a seguinte Lei:</text:span></text:span></text:p>
      <text:p text:style-name="P11"><text:span text:style-name="T12">Artigo 1º </text:span><text:span text:style-name="T13">F</text:span>ica instituído, no âmbito do Município de Novo Hamburgo, o Programa Permanente de Saúde Mental para Protetores <text:span text:style-name="T15">e Cuidadores </text:span><text:span text:style-name="T14">de Animais Inde</text:span>pendentes, com a finalidade de promover, proteger e recuperar a saúde mental das pessoas que desenvolvem, de forma voluntária e contínua, atividades de proteção, resgate, acolhimento e cuidado de animais em situação de abandono, maus tratos ou vulnerabilidade.</text:p>
      <text:p text:style-name="P14"><text:span text:style-name="T12">Parágrafo único. </text:span>Para os fins desta Lei, consideram-se protetores <text:span text:style-name="T15">e cuidadores </text:span>independentes de animais as pessoas físicas que atuem na proteção e no bem-estar animal, conforme critérios <text:span text:style-name="T15">definidos nos termos do Decreto </text:span><text:span text:style-name="T16">Municipal nº</text:span><text:span text:style-name="T15"> 12.320/2026, de 6 de fevereiro de 2026, devidamente cadastradas junto ao órgão municipal responsável pelo bem estar animal.</text:span></text:p>
      <text:p text:style-name="P14"><text:span text:style-name="T12">Art. 2º </text:span>São objetivos do Programa:</text:p>
      <text:p text:style-name="P14">I – prevenir o adoecimento psíquico decorrente das atividades de proteção animal;</text:p>
      <text:p text:style-name="P14">II – promover ações de acolhimento, orientação e acompanhamento psicológico e psicossocial;</text:p>
      <text:p text:style-name="P14">III – contribuir para a redução dos índices de estresse, ansiedade, depressão, síndrome de burnout, fadiga por compaixão e outros transtornos relacionados à atividade de proteção animal;</text:p>
      <text:p text:style-name="P14">IV – reconhecer a relevância social do trabalho desenvolvido pelos protetores independentes;</text:p>
      <text:p text:style-name="P14">V – estimular a promoção da qualidade de vida e do bem-estar emocional dos participantes do Programa.</text:p>
      <text:p text:style-name="P14"><text:span text:style-name="T12">Art. 3º </text:span>São diretrizes do Programa:</text:p>
      <text:p text:style-name="P14">I – oferta de ações de orientação psicológica individual ou coletiva, observada a disponibilidade da rede municipal e a regulamentação específica;</text:p>
      <text:p text:style-name="P14">II – realização de campanhas educativas e preventivas sobre saúde mental e autocuidado;</text:p>
      <text:p text:style-name="P14">III – promoção de palestras, oficinas, cursos e atividades voltadas ao manejo do estresse e à prevenção do adoecimento emocional;</text:p>
      <text:p text:style-name="P14"><text:soft-page-break/>IV – desenvolvimento de protocolos de acolhimento e encaminhamento para os serviços de saúde mental existentes na rede pública;</text:p>
      <text:p text:style-name="P14">V – incentivo à formação de grupos de apoio e redes de suporte entre protetores independentes.</text:p>
      <text:p text:style-name="P15"><text:span text:style-name="T12">Art. 4º</text:span> As ações previstas nesta Lei deverão observar os princípios da dignidade da pessoa humana, da privacidade, do sigilo das informações e da proteção de dados pessoais, nos termos da legislação aplicável.</text:p>
      <text:p text:style-name="P16"><text:span text:style-name="T12">Art. 5º</text:span> As despesas decorrentes da execução desta Lei correrão por conta das dotações orçamentárias próprias, consignadas no orçamento vigente, suplementadas se necessário.</text:p>
      <text:p text:style-name="P16"><text:span text:style-name="T12">Art. 6º</text:span> Esta Lei entra em vigor <text:span text:style-name="T15">90 (noventa) dias após a</text:span> data de sua publicação.</text:p>
      <text:p text:style-name="P12"><text:span text:style-name="Fonte_20_parág._20_padrão"><text:span text:style-name="T3">GABINETE D</text:span></text:span><text:span text:style-name="Fonte_20_parág._20_padrão"><text:span text:style-name="T4">O</text:span></text:span><text:span text:style-name="Fonte_20_parág._20_padrão"><text:span text:style-name="T3"> PREFEIT</text:span></text:span><text:span text:style-name="Fonte_20_parág._20_padrão"><text:span text:style-name="T4">O</text:span></text:span><text:span text:style-name="Fonte_20_parág._20_padrão"><text:span text:style-name="T3"> MUNICIPAL DE NOVO HAMBURGO, aos . . . . . . . . . . . . .</text:span></text:span></text:p>
      <text:p text:style-name="P7"/>
      <text:p text:style-name="P8"><text:span text:style-name="Fonte_20_parág._20_padrão"><text:span text:style-name="T7"><text:tab/><text:tab/><text:tab/><text:tab/><text:tab/><text:tab/><text:tab/><text:tab/><text:tab/><text:tab/>Prefeit</text:span></text:span><text:span text:style-name="Fonte_20_parág._20_padrão"><text:span text:style-name="T8">o </text:span></text:span><text:span text:style-name="Fonte_20_parág._20_padrão"><text:span text:style-name="T7">Municipal</text:span></text:span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  <text:p text:style-name="P8"><text:span text:style-name="Fonte_20_parág._20_padrão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DejaVu Sans3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fo:color="#808080" loext:opacity="100%" style:font-name="Liberation Serif" fo:font-family="'Liberation Serif'" style:font-family-generic="roman" style:font-pitch="variable" fo:font-size="14pt" fo:font-weight="bold" style:font-name-asian="DejaVu Sans2" style:font-family-asian="'DejaVu Sans'" style:font-family-generic-asian="system" style:font-pitch-asian="variable" style:font-size-asian="14pt" style:font-weight-asian="bold" style:font-name-complex="DejaVu Sans2" style:font-family-complex="'DejaVu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3" fo:font-family="'DejaVu Sans', 'Times New Roman'" style:font-family-generic="roman" style:font-pitch="variable" fo:font-size="12pt" fo:language="pt" fo:country="BR" style:letter-kerning="true" style:font-name-asian="DejaVu Sans3" style:font-family-asian="'DejaVu Sans', 'Times New Roman'" style:font-family-generic-asian="roman" style:font-pitch-asian="variable" style:font-size-asian="12pt" style:language-asian="zh" style:country-asian="CN" style:font-name-complex="DejaVu Sans3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00000a" loext:opacity="100%" style:font-size-complex="12pt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Fonte_20_parág._20_padrão3" style:display-name="Fonte parág. padrão3" style:family="text"/>
    <style:style style:name="Default_20_Paragraph_20_Font" style:display-name="Default Paragraph Font" style:family="text"/>
    <style:style style:name="markedcontent" style:family="text" style:parent-style-name="Default_20_Paragraph_20_Fon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MT1" style:family="text">
      <style:text-properties fo:font-size="6pt" style:font-size-asian="6pt" style:font-size-complex="6pt"/>
    </style:style>
    <style:style style:name="MT2" style:family="text">
      <style:text-properties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width="1.58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5">Contribua com o Fundo Municipal da Criança e do Adolescente (Lei nº 1.180, de 13 de outubro de 2004)</text:p>
        <text:p text:style-name="MP6"><text:span text:style-name="MT1">Doe Medula Óssea, Sangue do Cordão Umbilical e Placentário - PRÓ-MEDULA (Lei nº 2.310, de</text:span><text:span text:style-name="MT2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22-02-17T12:21:58.881750576</meta:print-date>
    <dc:language>pt-BR</dc:language>
    <meta:editing-cycles>1</meta:editing-cycles>
    <meta:editing-duration>PT0S</meta:editing-duration>
    <meta:document-statistic meta:table-count="0" meta:image-count="1" meta:object-count="0" meta:page-count="2" meta:paragraph-count="28" meta:word-count="495" meta:character-count="3189" meta:non-whitespace-character-count="270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