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7" style:family="paragraph" style:parent-style-name="Standard">
      <style:paragraph-properties fo:margin-left="1.27cm" fo:margin-right="0cm" fo:line-height="115%" fo:orphans="2" fo:widows="2" fo:text-indent="1.27cm" style:auto-text-indent="false"/>
      <style:text-properties style:font-name="Arial" style:font-name-asian="Arial1" style:font-name-complex="Arial1"/>
    </style:style>
    <style:style style:name="P8" style:family="paragraph" style:parent-style-name="Heading_20_3">
      <loext:graphic-properties draw:fill-gradient-name="gradient" draw:fill-hatch-name="hatch"/>
      <style:paragraph-properties fo:margin-top="0.101cm" fo:margin-bottom="0.101cm" style:contextual-spacing="false" fo:text-align="justify" style:justify-single-word="false" fo:keep-together="auto" fo:orphans="0" fo:widows="0" fo:keep-with-next="auto"/>
      <style:text-properties style:font-name="Arial" style:font-name-asian="Arial1" style:font-name-complex="Arial1"/>
    </style:style>
    <style:style style:name="P9" style:family="paragraph" style:parent-style-name="Heading_20_3">
      <loext:graphic-properties draw:fill-gradient-name="gradient" draw:fill-hatch-name="hatch"/>
      <style:paragraph-properties fo:margin-top="0.101cm" fo:margin-bottom="0.101cm" style:contextual-spacing="false" fo:text-align="justify" style:justify-single-word="false" fo:keep-together="auto" fo:orphans="0" fo:widows="0" fo:keep-with-next="auto"/>
      <style:text-properties style:font-name="Arial" fo:font-size="12pt" style:font-name-asian="Arial1" style:font-size-asian="12pt" style:font-name-complex="Arial1" style:font-size-complex="12pt"/>
    </style:style>
    <style:style style:name="P10" style:family="paragraph" style:parent-style-name="Heading_20_1">
      <style:paragraph-properties fo:text-align="justify" style:justify-single-word="false" fo:keep-together="auto" fo:orphans="0" fo:widows="0" fo:keep-with-next="auto"/>
      <style:text-properties style:font-name="Arial" fo:font-size="12pt" style:font-name-asian="Arial1" style:font-size-asian="12pt" style:font-name-complex="Arial1" style:font-size-complex="12pt"/>
    </style:style>
    <style:style style:name="P11" style:family="paragraph" style:parent-style-name="Heading_20_1">
      <loext:graphic-properties draw:fill-gradient-name="gradient" draw:fill-hatch-name="hatch"/>
      <style:paragraph-properties fo:margin-top="0.101cm" fo:margin-bottom="0.101cm" style:contextual-spacing="false" fo:line-height="100%" fo:text-align="center" style:justify-single-word="false" fo:orphans="0" fo:widows="0"/>
      <style:text-properties style:font-name="Arial" fo:font-size="12pt" style:font-name-asian="Arial1" style:font-size-asian="12pt" style:font-name-complex="Arial1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center" style:justify-single-word="false" fo:orphans="0" fo:widows="0"/>
      <style:text-properties style:font-name="Arial" fo:font-size="12pt" style:font-name-asian="Arial1" style:font-size-asian="12pt" style:font-name-complex="Arial1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end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P15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text-indent="0cm" style:auto-text-indent="false"/>
      <style:text-properties style:font-name="Arial" fo:font-weight="bold" style:font-name-asian="Arial1" style:font-weight-asian="bold" style:font-name-complex="Arial1" style:font-weight-complex="bold"/>
    </style:style>
    <style:style style:name="P16" style:family="paragraph" style:parent-style-name="Standard">
      <style:paragraph-properties fo:margin-left="0cm" fo:margin-right="0cm" fo:margin-top="0.423cm" fo:margin-bottom="0.423cm" style:contextual-spacing="false" fo:line-height="100%" fo:text-align="center" style:justify-single-word="false" fo:text-indent="0cm" style:auto-text-indent="false"/>
      <style:text-properties style:font-name="Arial" fo:font-weight="bold" style:font-name-asian="Arial1" style:font-weight-asian="bold" style:font-name-complex="Arial1" style:font-weight-complex="bold"/>
    </style:style>
    <style:style style:name="P17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fo:font-weight="normal" style:font-name-asian="Arial1" style:font-weight-asian="normal" style:font-name-complex="Arial1" style:font-weight-complex="normal"/>
    </style:style>
    <style:style style:name="P18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center" style:justify-single-word="false"/>
      <style:text-properties style:font-name="Arial" fo:font-weight="normal" style:font-name-asian="Arial1" style:font-weight-asian="normal" style:font-name-complex="Arial1" style:font-weight-complex="normal"/>
    </style:style>
    <style:style style:name="P19" style:family="paragraph" style:parent-style-name="Heading_20_1">
      <style:paragraph-properties fo:text-align="justify" style:justify-single-word="false" fo:orphans="0" fo:widows="0"/>
      <style:text-properties style:font-name="Arial" fo:font-weight="normal" style:font-name-asian="Arial1" style:font-weight-asian="normal" style:font-name-complex="Arial1" style:font-weight-complex="normal"/>
    </style:style>
    <style:style style:name="P20" style:family="paragraph" style:parent-style-name="Standard" style:master-page-name="Standard">
      <style:paragraph-properties fo:line-height="100%" fo:text-align="center" style:justify-single-word="false" style:page-number="1"/>
    </style:style>
    <style:style style:name="P21" style:family="paragraph" style:parent-style-name="Standard">
      <style:paragraph-properties fo:margin-left="0cm" fo:margin-right="0cm" fo:margin-top="0.423cm" fo:margin-bottom="0.423cm" style:contextual-spacing="false" fo:line-height="100%" fo:text-align="justify" style:justify-single-word="false" fo:text-indent="0cm" style:auto-text-indent="false"/>
      <style:text-properties style:font-name="Arial" officeooo:paragraph-rsid="000fdb7a" style:font-name-asian="Arial1" style:font-name-complex="Arial1"/>
    </style:style>
    <style:style style:name="P22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fo:font-weight="normal" style:font-name-asian="Arial1" style:font-weight-asian="normal" style:font-name-complex="Arial1" style:font-weight-complex="normal"/>
    </style:style>
    <style:style style:name="T1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2" style:family="text">
      <style:text-properties style:font-name="Arial" fo:font-size="12pt" fo:font-weight="bold" officeooo:rsid="000d36ba" style:font-name-asian="Arial1" style:font-size-asian="12pt" style:font-weight-asian="bold" style:font-name-complex="Arial1" style:font-size-complex="12pt" style:font-weight-complex="bold"/>
    </style:style>
    <style:style style:name="T3" style:family="text">
      <style:text-properties style:font-name="Arial" fo:font-weight="bold" style:font-name-asian="Arial1" style:font-weight-asian="bold" style:font-name-complex="Arial1" style:font-weight-complex="bold"/>
    </style:style>
    <style:style style:name="T4" style:family="text">
      <style:text-properties style:font-name="Arial" fo:font-weight="bold" officeooo:rsid="000d36ba" style:font-name-asian="Arial1" style:font-weight-asian="bold" style:font-name-complex="Arial1" style:font-weight-complex="bold"/>
    </style:style>
    <style:style style:name="T5" style:family="text">
      <style:text-properties style:font-name="Arial" style:font-name-asian="Arial1" style:font-name-complex="Arial1"/>
    </style:style>
    <style:style style:name="T6" style:family="text">
      <style:text-properties style:font-name="Arial" fo:font-weight="normal" style:font-name-asian="Arial1" style:font-weight-asian="normal" style:font-name-complex="Arial1" style:font-weight-complex="normal"/>
    </style:style>
    <style:style style:name="T7" style:family="text">
      <style:text-properties officeooo:rsid="000d36ba"/>
    </style:style>
    <style:style style:name="T8" style:family="text">
      <style:text-properties fo:font-size="12pt" style:font-size-asian="12pt" style:font-size-complex="12pt"/>
    </style:style>
    <style:style style:name="T9" style:family="text">
      <style:text-properties fo:font-size="12pt" fo:font-weight="normal" style:font-size-asian="12pt" style:font-weight-asian="normal" style:font-size-complex="12pt" style:font-weight-complex="normal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fo:font-weight="normal" officeooo:rsid="000fdb7a" style:font-weight-asian="normal" style:font-weight-complex="normal"/>
    </style:style>
    <style:style style:name="T1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1">PROJETO DE </text:span><text:span text:style-name="T3">RESOLUÇÃO </text:span><text:span text:style-name="T4">Nº </text:span><text:span text:style-name="T2">4</text:span><text:span text:style-name="T1">/202</text:span><text:span text:style-name="T3">6</text:span></text:p>
      <text:p text:style-name="P15">Institui o Programa Câmara Acessível no âmbito da Câmara Municipal de Novo Hamburgo, com o objetivo de assegurar acessibilidade e inclusão nas atividades legislativas. </text:p>
      <text:p text:style-name="P21"><text:span text:style-name="T7">__________________________, </text:span>PRESIDENTE DA CÂMARA MUNICIPAL DE NOVO HAMBURGO, faço saber que esta aprovou e eu promulgo a seguinte</text:p>
      <text:p text:style-name="P21"><text:span text:style-name="T12"/></text:p>
      <text:p text:style-name="P21"><text:span text:style-name="T12"><text:tab/><text:tab/><text:tab/><text:tab/><text:tab/>RESOLUÇÃO</text:span></text:p>
      <text:p text:style-name="P16"/>
      <text:p text:style-name="P8"><text:bookmark text:name="_2ioevzpnd5j8"/><text:span text:style-name="T8">Art. 1º <text:s/></text:span><text:span text:style-name="T9">Fica instituído o Programa Câmara Acessível, com a finalidade de promover a acessibilidade, a inclusão e a participação das pessoas com deficiência nas atividades desenvolvidas pela Câmara Municipal de Novo Hamburgo.</text:span></text:p>
      <text:p text:style-name="P9"><text:bookmark text:name="_itllhowhqmw3"/>Art. 2º <text:s/><text:span text:style-name="T10">São objetivos do Programa Câmara Acessível:</text:span></text:p>
      <text:p text:style-name="P13">I – assegurar condições de acesso, compreensão e participação da população nas atividades legislativas;</text:p>
      <text:p text:style-name="P13">II – eliminar ou reduzir barreiras comunicacionais, informacionais, tecnológicas e atitudinais;</text:p>
      <text:p text:style-name="P13">III – promover a inclusão das pessoas com deficiência nos espaços de debate, deliberação e participação popular;</text:p>
      <text:p text:style-name="P13">IV – ampliar a transparência e o acesso às informações produzidas pelo Poder Legislativo;</text:p>
      <text:p text:style-name="P13">V – fortalecer a cultura institucional de respeito à diversidade, à inclusão e aos direitos humanos.</text:p>
      <text:p text:style-name="P9"><text:bookmark text:name="_a93wuxwtxafl"/>Art. 3º <text:s/><text:span text:style-name="T10">O Programa Câmara Acessível será desenvolvido observando, entre outras, as seguintes diretrizes:</text:span></text:p>
      <text:p text:style-name="P13">I – promoção da acessibilidade comunicacional nas sessões plenárias, audiências públicas, sessões solenes e demais eventos institucionais de interesse público;</text:p>
      <text:p text:style-name="P13">II – ampliação progressiva dos recursos de acessibilidade nas transmissões e conteúdos audiovisuais produzidos pela Câmara Municipal;</text:p>
      <text:p text:style-name="P13">III – adoção de medidas de acessibilidade digital nos canais institucionais e sistemas de informação;</text:p>
      <text:p text:style-name="P13">IV – incentivo à formação e sensibilização de agentes políticos, servidores e colaboradores sobre acessibilidade e inclusão;</text:p>
      <text:p text:style-name="P13"><text:soft-page-break/>V – promoção da participação social das pessoas com deficiência nos processos legislativos e espaços de controle social.</text:p>
      <text:p text:style-name="P9"><text:bookmark text:name="_tsre897zfs6a"/>Art. 4º <text:s/><text:span text:style-name="T10">Para a consecução dos objetivos desta Resolução, a Câmara Municipal poderá adotar, de forma progressiva e observada a disponibilidade técnica, administrativa e orçamentária, as seguintes medidas:</text:span></text:p>
      <text:p text:style-name="P13">I – disponibilização de intérprete ou tradução em Língua Brasileira de Sinais – Libras nas sessões plenárias, audiências públicas, sessões solenes e eventos institucionais;</text:p>
      <text:p text:style-name="P13">II – implementação de recursos de legendagem nas transmissões realizadas pelos canais oficiais da Câmara;</text:p>
      <text:p text:style-name="P13">III – utilização de janela de Libras em conteúdos audiovisuais considerados de relevante interesse público;</text:p>
      <text:p text:style-name="P13">IV – adequação gradual do portal institucional e dos meios digitais aos padrões de acessibilidade previstos na legislação vigente;</text:p>
      <text:p text:style-name="P13">V – produção de materiais informativos em formatos acessíveis;</text:p>
      <text:p text:style-name="P13">VI – realização de ações de capacitação voltadas à promoção da acessibilidade e do atendimento inclusivo.</text:p>
      <text:p text:style-name="P9"><text:bookmark text:name="_h8eo38kmlhsu"/>Art. 5º <text:s/><text:span text:style-name="T10">A Mesa Diretora poderá celebrar parcerias, acordos de cooperação e outros instrumentos congêneres com órgãos públicos, instituições de ensino, entidades representativas das pessoas com deficiência e demais organizações da sociedade civil para a execução dos objetivos desta Resolução.</text:span></text:p>
      <text:p text:style-name="P9"><text:bookmark text:name="_tr9jqf9j9c4d"/>Art. 6º <text:s/><text:span text:style-name="T10">A implementação das medidas previstas nesta Resolução observará os princípios da razoabilidade, da eficiência administrativa, da disponibilidade orçamentária e da melhoria contínua das condições de acessibilidade.</text:span></text:p>
      <text:p text:style-name="P9"><text:bookmark text:name="_ix4dfn9d5ef1"/>Art. 7º <text:span text:style-name="T10">As ações desenvolvidas no âmbito do Programa Câmara Acessível deverão priorizar a ampliação da participação cidadã e o fortalecimento da democracia inclusiva. </text:span></text:p>
      <text:p text:style-name="P9"><text:bookmark text:name="_r7vgwhqbxvpr"/>Art. 8º <text:s/><text:span text:style-name="T10">Esta </text:span><text:span text:style-name="T11">Resolução</text:span><text:span text:style-name="T10"> entra em vigor </text:span><text:span text:style-name="T11">em </text:span><text:span text:style-name="T10">90 (noventa) dias após a data de sua publicação.</text:span></text:p>
      <text:p text:style-name="P13">GABINETE DA PRESIDÊNCIA "VICTOR HUGO KUNZ", aos ………………..</text:p>
      <text:p text:style-name="P13"/>
      <text:p text:style-name="P14">Presidente </text:p>
      <text:p text:style-name="P14"/>
      <text:p text:style-name="P14"/>
      <text:p text:style-name="P14"/>
      <text:p text:style-name="P14"/>
      <text:p text:style-name="P10"/>
      <text:p text:style-name="P1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MP4" style:family="paragraph" style:parent-style-name="Standard">
      <style:paragraph-properties fo:margin-left="1.27cm" fo:margin-right="0cm" fo:line-height="115%" fo:orphans="2" fo:widows="2" fo:text-indent="1.27cm" style:auto-text-indent="false"/>
      <style:text-properties style:font-name="Arial" style:font-name-asian="Arial1" style:font-name-complex="Arial1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699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04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cycles>5</meta:editing-cycles>
    <meta:editing-duration>PT45M30S</meta:editing-duration>
    <dc:date>2026-07-03T13:28:14.783900427</dc:date>
    <meta:document-statistic meta:table-count="0" meta:image-count="1" meta:object-count="0" meta:page-count="2" meta:paragraph-count="36" meta:word-count="557" meta:character-count="3971" meta:non-whitespace-character-count="3416"/>
  </office:meta>
</office:document-meta>
</file>